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standplaatsvergunning) nabij Kaatsbaan 1, 3601EA Maarssen - Standplaatsvergunning tijdens Vaarparade bij kaatsbaan 1, Maarssen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standplaatsvergunning) is verleend voor Standplaatsvergunning tijdens Vaarparade bij kaatsbaan 1, Maarssendorp op de locatie nabij Kaatsbaan 1, 3601EA Maarssen.</text:p>
            <text:p text:style-name="common-al">Datum besluit: 19 augustus 2026</text:p>
            <text:p text:style-name="common-al">Zaaknummer: Z2026-00001874</text:p>
            <text:p text:style-name="common-al">U kunt bezwaar maken tot en met 1 oktober 2026</text:p>
            <text:p text:style-name="common-al">
            <text:span text:style-name="nadrukvet">Inzien</text:span>
          </text:p>
            <text:p text:style-name="common-al">U kunt de documenten met zaaknummer Z2026-00001874 tot 1 oktober 2026 inzien. Dit kan via de knop 'Bekijk documenten' aan de linkerkant van deze pagina, onder het kopje 'Extra informatie'. U kunt ook de link jeleefomgeving.nl/inzien/823214527/0be404b4-6fc5-44e0-bea0-bf440a1e4daf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 okto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788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874</meta:user-defined>
    <meta:user-defined meta:name="DCTERMS.abstract">Betreft: Beschikking op aanvraag op locatie nabij Kaatsbaan 1, 3601EA Maarssen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standplaatsvergunning) nabij Kaatsbaan 1, 3601EA Maarssen - Standplaatsvergunning tijdens Vaarparade bij kaatsbaan 1, Maarssendorp</meta:user-defined>
    <meta:user-defined meta:name="OVERHEIDop.datumEindeReactietermijn">2026-10-01</meta:user-defined>
    <meta:user-defined meta:name="OVERHEIDop.terinzageleggingBG">https://jeleefomgeving.nl/inzien/823214527/0be404b4-6fc5-44e0-bea0-bf440a1e4daf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86</meta:user-defined>
    <meta:user-defined meta:name="OVERHEIDop.GmbID/DC.identifier">gmb-2026-397886</meta:user-defined>
    <meta:user-defined meta:name="OVERHEIDop.versieInformatie"/>
  </office:meta>
</office:document-meta>
</file>