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“Montforter Wijnfeest” op 5 september 2026 van 14.30 uur tot uiterlijk 23.30 uur bij de Kasteeltuin gelegen tegenover Huysdijk 4 (Kasteel Montfort ) te Montf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11511 / Verleende ontheffing art. 35 Alcoholwet / de Kasteeltuin gelegen tegenover Huysdijk 4 (Kasteel Montfort ) te Montfort / Roerdalen / bekendgemaakt op 14 augustus 2026 / het zonder vergunning verstrekken van zwak-alcoholhoudende drank tijdens het evenement “Montforter Wijnfeest” op 5 september 2026 van 14.30 uur tot uiterlijk 23.30 uur 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88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011511 </meta:user-defined>
    <dc:language>nl</dc:language>
    <meta:user-defined meta:name="OVERHEIDop.locatietype/OVERHEIDop.gebiedsmarkering">Adres</meta:user-defined>
    <meta:user-defined meta:name="DC.title">Ontheffing voor het zonder vergunning verstrekken van zwak-alcoholhoudende drank tijdens het evenement “Montforter Wijnfeest” op 5 september 2026 van 14.30 uur tot uiterlijk 23.30 uur bij de Kasteeltuin gelegen tegenover Huysdijk 4 (Kasteel Montfort ) te Montfor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84</meta:user-defined>
    <meta:user-defined meta:name="OVERHEIDop.GmbID/DC.identifier">gmb-2026-397884</meta:user-defined>
    <meta:user-defined meta:name="OVERHEIDop.versieInformatie"/>
  </office:meta>
</office:document-meta>
</file>