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1-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1-3-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1-3-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1-3-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1-1-3-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office:automatic-styles>
  <office:body>
    <office:text>
      <text:p text:style-name="new_page_staatscourant"/>
      <text:p text:style-name="single-kop-titel">Gewijzigd vastgesteld TAM-omgevingsplan Veegplan 202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ittard-Geleen maken bekend dat door de gemeenteraad bij besluit van 9 juli 2026, het omgevingsplan gewijzigd heeft vastgesteld. Dat heeft zij gedaan met het vaststellen van het TAM-omgevingsplan ‘‘Veegplan 2026’ (hierna: ‘plan’). </text:p>
            <text:p text:style-name="common-al">De gemeente Sittard-Geleen heeft in diverse van rechtswege van toepassing zijnde bestemmingsplannen die onderdeel uitmaken van het tijdelijke deel van het ‘Omgevingsplan gemeente Sittard-Geleen’ vergissingen geconstateerd. Het gaat hierbij bijvoorbeeld om functies die niet overeenkomen met de bestaande of vergunde functies of ontbrekende of onjuiste aanduidingen op de verbeelding. Daarnaast zijn op een aantal locaties functies gewijzigd die leiden tot een planologische verbetering en een beter woon- en leefklimaat. Het gaat om 18 deellocaties verspreid over de gemeente:</text:p>
            <text:list text:style-name="id1-3-2-1-1-3">
              <text:list-item text:style-override="id1-3-2-1-1-3-1">
                <text:number>1-</text:number>
                <text:p text:style-name="al">Tersteeglaan, Sittard</text:p>
              </text:list-item>
              <text:list-item text:style-override="id1-3-2-1-1-3-2">
                <text:number>2-</text:number>
                <text:p text:style-name="al">Ankersweg 70, Buchten</text:p>
              </text:list-item>
              <text:list-item text:style-override="id1-3-2-1-1-3-3">
                <text:number>3-</text:number>
                <text:p text:style-name="al">Stroetlingsweg 1(a), Einighausen</text:p>
              </text:list-item>
              <text:list-item text:style-override="id1-3-2-1-1-3-4">
                <text:number>4-</text:number>
                <text:p text:style-name="al">Henri Weltersstraat 70, Sittard</text:p>
              </text:list-item>
              <text:list-item text:style-override="id1-3-2-1-1-3-5">
                <text:number>5-</text:number>
                <text:p text:style-name="al">Huis- en tuinboulevard , Geleen</text:p>
              </text:list-item>
              <text:list-item text:style-override="id1-3-2-1-1-3-6">
                <text:number>6-</text:number>
                <text:p text:style-name="al">Overstraat 14, Munstergeleen</text:p>
              </text:list-item>
              <text:list-item text:style-override="id1-3-2-1-1-3-7">
                <text:number>7-</text:number>
                <text:p text:style-name="al">Graetheide 53, Graetheide</text:p>
              </text:list-item>
              <text:list-item text:style-override="id1-3-2-1-1-3-8">
                <text:number>8-</text:number>
                <text:p text:style-name="al">Heilig Kruisstraat 4, Grevenbicht</text:p>
              </text:list-item>
              <text:list-item text:style-override="id1-3-2-1-1-3-9">
                <text:number>9-</text:number>
                <text:p text:style-name="al">Walramstraat 82, Sittard</text:p>
              </text:list-item>
              <text:list-item text:style-override="id1-3-2-1-1-3-10">
                <text:number>10-</text:number>
                <text:p text:style-name="al">Markt 34 t/m 38 en 40 t/m 44, Geleen</text:p>
              </text:list-item>
              <text:list-item text:style-override="id1-3-2-1-1-3-11">
                <text:number>11-</text:number>
                <text:p text:style-name="al">Hoogstraat 31, Munstergeleen</text:p>
              </text:list-item>
              <text:list-item text:style-override="id1-3-2-1-1-3-12">
                <text:number>12-</text:number>
                <text:p text:style-name="al">Markt 3, 14, 15, 18, 34 en Putstraat 1,Sittard</text:p>
              </text:list-item>
              <text:list-item text:style-override="id1-3-2-1-1-3-13">
                <text:number>13-</text:number>
                <text:p text:style-name="al">Sluisweg 2 en 2A Born</text:p>
              </text:list-item>
              <text:list-item text:style-override="id1-3-2-1-1-3-14">
                <text:number>14-</text:number>
                <text:p text:style-name="al">Woonwagenlocaties Aan t Broek, Schubertstraat en Flemminghof</text:p>
              </text:list-item>
              <text:list-item text:style-override="id1-3-2-1-1-3-15">
                <text:number>15-</text:number>
                <text:p text:style-name="al">Stadswegske 8, Sittard</text:p>
              </text:list-item>
              <text:list-item text:style-override="id1-3-2-1-1-3-16">
                <text:number>16-</text:number>
                <text:p text:style-name="al">Herenhof 2, Geleen</text:p>
              </text:list-item>
              <text:list-item text:style-override="id1-3-2-1-1-3-17">
                <text:number>17-</text:number>
                <text:p text:style-name="al">Bergerweg 50, Einighausen</text:p>
              </text:list-item>
              <text:list-item text:style-override="id1-3-2-1-1-3-18">
                <text:number>18-</text:number>
                <text:p text:style-name="al">Mairestraat 3 en 5 Munstergeleen</text:p>
              </text:list-item>
            </text:list>
            <text:p text:style-name="common-al">Het ontwerp van dit plan heeft van 18 december 2025 tot en met 28 januari 2026 ter inzage gelegen. Er zijn twee zienwijzen met betrekking tot het ontwerp ingediend. De zienswijzen hebben geleid tot wijziging van het ontwerp van het plan. Daarnaast zijn enkele ambtshalve wijzigingen doorgevoerd. </text:p>
            <text:p text:style-name="common-al">De belangrijkste wijzigingen zijn het vervallen uit dit Veegplan van de deellocatie Frans Klooster, het verruimen van de functies van een deel van de panden aan de westzijde van de Markt in Geleen en het verruimen van de functies van de panden op een aantal hoeken van de Markt te Sittard. Een volledig overzicht van de wijzigingen kunt u vinden in de Nota van wijzigingen. </text:p>
            <text:p text:style-name="common-al">
            <text:span text:style-name="nadrukvet">Terinzagelegging</text:span>
          </text:p>
            <text:p text:style-name="common-al">Het plan met inbegrip van bijbehorende stukken zijn in te zien langs elektronische weg, via de landelijke website <text:a xlink:href="https://omgevingswet.overheid.nl/regels-op-de-kaart/" xlink:type="simple"><text:span text:style-name="nadrukondlijn">https://omgevingswet.overheid.nl/regels-op-de-kaart/</text:span></text:a> onder identificatienummer NL.IMRO.1883.TAMVeegplan2026-VA01 (planidentificatie). </text:p>
            <text:p text:style-name="common-al">U kunt tevens het plan, bestaande uit verbeelding, regels, toelichting, de nota van wijzigingen en de nota van zienswijzen inzien van 26 augustus tot en met 6 oktober 2026 bij de Tijdelijke Stadswinkel Geleen (van maandag t/m vrijdag van 8.00 tot 18.00 uur en op donderdagavond van 18.00 tot 20.00 uur), Markt 116 te Geleen.</text:p>
            <text:p text:style-name="common-al">
            <text:span text:style-name="nadrukvet">Beroep</text:span>
          </text:p>
            <text:p text:style-name="common-al">Tegen het besluit tot vaststelling van dit deelomgevingsplan ‘Veegplan2026’ kunnen de volgende (rechts)personen beroep instellen:</text:p>
            <text:list text:style-name="id1-3-2-1-1-11">
              <text:list-item text:style-override="id1-3-2-1-1-11-1">
                <text:number>–</text:number>
                <text:p text:style-name="al">Belanghebbenden;</text:p>
              </text:list-item>
              <text:list-item text:style-override="id1-3-2-1-1-11-2">
                <text:number>–</text:number>
                <text:p text:style-name="al">Niet-belanghebbenden die tijdig een zienswijze hebben ingediend;</text:p>
              </text:list-item>
              <text:list-item text:style-override="id1-3-2-1-1-11-3">
                <text:number>–</text:number>
                <text:p text:style-name="al">Niet-belanghebbenden van wie redelijkerwijs niet verwacht kon worden dat zij een zienswijze hebben ingediend. </text:p>
              </text:list-item>
            </text:list>
            <text:p text:style-name="common-al">Het instellen van beroep tegen het besluit is mogelijk van 26 augustus 2026 tot en met 6 oktober 2026. </text:p>
            <text:p text:style-name="common-al">Beroep dient te worden ingesteld bij de Afdeling bestuursrechtspraak van de Raad van State, postbus 20019, 2500 EA Den Haag. Degene die beroep heeft ingesteld kan tevens een verzoek om voorlopige voorziening indienen bij de Voorzitter van de Afdeling bestuursrechtspraak van de Raad van State. Burgers kunnen ook via het digitaal loket beroep instellen. Advocatuur, bedrijven en (overheids)organisaties kunnen nog niet digitaal procederen. </text:p>
            <text:p text:style-name="common-al">Kijk op <text:a xlink:href="https://digitaalloket.raadvanstate.nl" xlink:type="simple"><text:span text:style-name="nadrukondlijn">https://digitaalloket.raadvanstate.nl</text:span></text:a> voor de voorwaarden. Daarvoor moet u beschikken over een elektronische handtekening (DigiD). Aan het instellen van beroep zijn kosten verbonden. </text:p>
            <text:p text:style-name="common-al">Het instellen van beroep schort de werking van een besluit niet op. Indien beroep is ingesteld, kan tevens een verzoek om een voorlopige voorziening worden gedaan bij de Voorzitter van de Afdeling bestuursrechtspraak op het voornoemde adres.</text:p>
            <text:p text:style-name="common-al">
            <text:span text:style-name="nadrukvet">Inwerkingtreding</text:span>
          </text:p>
            <text:p text:style-name="common-al">Ingevolge artikel 16.78 lid 1 Omgevingswet treedt het besluit tot vaststelling van de wijziging van het omgevingsplan in werking met ingang van de dag waarop vier weken zijn verstreken sinds de dag waarop het besluit is bekendgemaakt. </text:p>
            <text:p text:style-name="last-al">Indien binnen de beroepstermijn een verzoek om voorlopige voorziening inzake het vaststellingsbesluit is ingediend, treedt het besluit tot vaststelling van de genoemde wijziging van het omgevingsplan niet in werking totdat op dat verzoek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9788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8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8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Sittard-Geleen</meta:user-defined>
    <meta:user-defined meta:name="OVERHEID.Informatietype/DC.type">officiële publicatie</meta:user-defined>
    <meta:user-defined meta:name="OVERHEIDop.Rubriek/DC.type">ruimtelijk plan of omgevingsdocument</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imtelijkplan/OVERHEIDop.bekendmakingBetreffendePlan">NL.IMRO.1883.TAMVeegplan2026-VA0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Punt</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Gewijzigd vastgesteld TAM-omgevingsplan Veegplan 2026</meta:user-defined>
    <meta:user-defined meta:name="DCTERMS.W3CDTF/DCTERMS.available">2026-08-25</meta:user-defined>
    <meta:user-defined meta:name="DCTERMS.W3CDTF/OVERHEIDop.jaargang">2026</meta:user-defined>
    <meta:user-defined meta:name="OVERHEIDop.publicationIssue">397883</meta:user-defined>
    <meta:user-defined meta:name="OVERHEIDop.GmbID/DC.identifier">gmb-2026-397883</meta:user-defined>
    <meta:user-defined meta:name="OVERHEIDop.versieInformatie"/>
  </office:meta>
</office:document-meta>
</file>