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Frederikslaan 10A, 2182DD Hillegom, het bouwen van een woning. Kenmerk Z2026-0000250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woning.</text:p>
            <text:p text:style-name="common-al">
            <text:span text:style-name="nadrukcur">Datum ontvangst:</text:span>19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9788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8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8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0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Nieuwe aanvraag omgevingsvergunning, Frederikslaan 10A, 2182DD Hillegom, het bouwen van een woning. Kenmerk Z2026-00002502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82</meta:user-defined>
    <meta:user-defined meta:name="OVERHEIDop.GmbID/DC.identifier">gmb-2026-397882</meta:user-defined>
    <meta:user-defined meta:name="OVERHEIDop.versieInformatie"/>
  </office:meta>
</office:document-meta>
</file>