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twee bomen op de locatie Duindoornlaan 39  te Bentveld, ingekomen 14 augustus 2026, DSO nummer 2026081400477, zaaknummer ODIJ-Z-26-18699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kappen van twee bomen op de locatie Duindoornlaan 39  te Bentveld.</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9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78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kappen van twee bomen op de locatie Duindoornlaan 39  te Bentveld, ingekomen 14 augustus 2026, DSO nummer 2026081400477, zaaknummer ODIJ-Z-26-186993</meta:user-defined>
    <meta:user-defined meta:name="DCTERMS.W3CDTF/DCTERMS.available">2026-08-24</meta:user-defined>
    <meta:user-defined meta:name="DCTERMS.W3CDTF/OVERHEIDop.jaargang">2026</meta:user-defined>
    <meta:user-defined meta:name="OVERHEIDop.publicationIssue">397880</meta:user-defined>
    <meta:user-defined meta:name="OVERHEIDop.GmbID/DC.identifier">gmb-2026-397880</meta:user-defined>
    <meta:user-defined meta:name="OVERHEIDop.versieInformatie"/>
  </office:meta>
</office:document-meta>
</file>