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oor het zonder vergunning verstrekken van zwak-alcoholhoudende drank tijdens het evenement “Gevaeren Buurtfeest” op 26 september 2026 van 14.00 uur tot uiterlijk 23.00 uur aan De Steeg ter hoogte van huisnummer 2 te Posterhol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theffing</text:span>
            </text:span>
          </text:p>
            <text:p text:style-name="common-al">Z2026-00010579 / Verleende ontheffing art. 35 Alcoholwet / De Steeg ter hoogte van huisnummer 2 te Posterholt / Roerdalen / bekendgemaakt op 14 augustus 2026 / het zonder vergunning verstrekken van zwak-alcoholhoudende drank tijdens het evenement “Gevaeren Buurtfeest” op 26 september 2026 van 14.00 uur tot uiterlijk 23.00 uur / Activiteit: Alcohol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9787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7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7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oerdalen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0010579 </meta:user-defined>
    <dc:language>nl</dc:language>
    <meta:user-defined meta:name="OVERHEIDop.locatietype/OVERHEIDop.gebiedsmarkering">Adres</meta:user-defined>
    <meta:user-defined meta:name="DC.title">Ontheffing voor het zonder vergunning verstrekken van zwak-alcoholhoudende drank tijdens het evenement “Gevaeren Buurtfeest” op 26 september 2026 van 14.00 uur tot uiterlijk 23.00 uur aan De Steeg ter hoogte van huisnummer 2 te Posterholt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877</meta:user-defined>
    <meta:user-defined meta:name="OVERHEIDop.GmbID/DC.identifier">gmb-2026-397877</meta:user-defined>
    <meta:user-defined meta:name="OVERHEIDop.versieInformatie"/>
  </office:meta>
</office:document-meta>
</file>