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aanleggen van een tijdelijk parkeerterrein en tijdelijke verbreding van de weg, Verl Hoogeveense Vaart ong. te Geesbrug</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09122</text:p>
            <text:p text:style-name="common-al">
            <text:span text:style-name="nadrukvet">Ontvangen op:</text:span> 01-05-2026</text:p>
            <text:p text:style-name="common-al">
            <text:span text:style-name="nadrukvet">Locatie:</text:span> [Oosterhesselen B 8403 ] Oosterhesselen B 8403 , [Oosterhesselen B 8404 ] Oosterhesselen B 8404</text:p>
            <text:p text:style-name="common-al">
            <text:span text:style-name="nadrukvet">Projectomschrijving:</text:span> het aanleggen van een tijdelijk parkeerterrein en tijdelijke verbreding van de weg</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19-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78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9122</meta:user-defined>
    <meta:user-defined meta:name="DCTERMS.abstract">het aanleggen van een tijdelijk parkeerterrein en tijdelijke verbreding van de we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mgevingsvergunning - besluit: het aanleggen van een tijdelijk parkeerterrein en tijdelijke verbreding van de weg, Verl Hoogeveense Vaart ong. te Geesbrug</meta:user-defined>
    <meta:user-defined meta:name="DCTERMS.W3CDTF/DCTERMS.available">2026-08-24</meta:user-defined>
    <meta:user-defined meta:name="DCTERMS.W3CDTF/OVERHEIDop.jaargang">2026</meta:user-defined>
    <meta:user-defined meta:name="OVERHEIDop.publicationIssue">397876</meta:user-defined>
    <meta:user-defined meta:name="OVERHEIDop.GmbID/DC.identifier">gmb-2026-397876</meta:user-defined>
    <meta:user-defined meta:name="OVERHEIDop.versieInformatie"/>
  </office:meta>
</office:document-meta>
</file>