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Berenbroekweg 2, 5926PB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Berenbroekweg 2, 5926PB Venlo</text:span>
          </text:p>
            <text:p text:style-name="common-al">Voor het slopen van een woning en opstallen</text:p>
            <text:p text:style-name="common-al">Afrondingsbrief verzonden op 20 augustus 2026</text:p>
            <text:p text:style-name="common-al">Kenmerk Z2026-04142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9787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4142</meta:user-defined>
    <meta:user-defined meta:name="DCTERMS.abstract">Betreft: Melding op locatie Berenbroekweg 2, 5926PB Venlo</meta:user-defined>
    <dc:language>nl</dc:language>
    <meta:user-defined meta:name="OVERHEIDop.locatietype/OVERHEIDop.gebiedsmarkering">Vlak</meta:user-defined>
    <meta:user-defined meta:name="DC.title">Geaccepteerde Sloopmelding - Berenbroekweg 2, 5926PB Venlo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75</meta:user-defined>
    <meta:user-defined meta:name="OVERHEIDop.GmbID/DC.identifier">gmb-2026-397875</meta:user-defined>
    <meta:user-defined meta:name="OVERHEIDop.versieInformatie"/>
  </office:meta>
</office:document-meta>
</file>