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Valeriusstraat 168 1075G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en in 5 appartementsrechten</text:p>
            <text:p text:style-name="common-al">Zaakadres: Valeriusstraat 168-1 1075GH Amsterdam, Valeriusstraat 168-2 1075GH Amsterdam, Valeriusstraat 168-3 1075GH Amsterdam, Valeriusstraat 168-4 1075GH Amsterdam, Valeriusstraat 168-H 1075GH Amsterdam</text:p>
            <text:p text:style-name="common-al">Datum ontvangst: 11-08-2026</text:p>
            <text:p text:style-name="common-al">Zaaknummer: Z2026-03577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87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7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7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774</meta:user-defined>
    <meta:user-defined meta:name="DCTERMS.abstract">splitsen in 5 appartementsrecht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splitsingsvergunning Valeriusstraat 168 1075GH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874</meta:user-defined>
    <meta:user-defined meta:name="OVERHEIDop.GmbID/DC.identifier">gmb-2026-397874</meta:user-defined>
    <meta:user-defined meta:name="OVERHEIDop.versieInformatie"/>
  </office:meta>
</office:document-meta>
</file>