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Marnixstraat 1 tm 17,  1015TW Amsterdam, </text:p>
      <text:section text:name="zakelijke-mededeling_id1-3-2" text:style-name="zakelijke-mededeling">
        <text:section text:name="zakelijke-mededeling-tekst_id1-3-2-1" text:style-name="zakelijke-mededeling-tekst">
          <text:section text:name="tekst_id1-3-2-1-1" text:style-name="tekst">
            <text:p text:style-name="common-al">Omschrijving: vervangen van de kozijnen ten behoeve van de woningen</text:p>
            <text:p text:style-name="common-al">Zaakadres: Marnixstraat 1 1015TW Amsterdam, Marnixstraat 3A 1015TW Amsterdam, Marnixstraat 3B 1015TW Amsterdam, Marnixstraat 5A 1015TW Amsterdam, Marnixstraat 5B 1015TW Amsterdam, Marnixstraat 5C 1015TW Amsterdam, Marnixstraat 5D 1015TW Amsterdam, Marnixstraat 7 1015TW Amsterdam, Marnixstraat 9A 1015TW Amsterdam, Marnixstraat 9B 1015TW Amsterdam, Marnixstraat 11A 1015TW Amsterdam, Marnixstraat 11B 1015TW Amsterdam, Marnixstraat 11C 1015TW Amsterdam, Marnixstraat 11D 1015TW Amsterdam, Marnixstraat 13 1015TW Amsterdam, Marnixstraat 15A 1015TW Amsterdam, Marnixstraat 15B 1015TW Amsterdam, Marnixstraat 17A 1015TW Amsterdam, Marnixstraat 17B 1015TW Amsterdam, Marnixstraat 17C 1015TW Amsterdam, Marnixstraat 17D 1015TW Amsterdam</text:p>
            <text:p text:style-name="common-al">Datum ontvangst: 08-07-2026</text:p>
            <text:p text:style-name="common-al">Zaaknummer: Z2026-030175</text:p>
            <text:p text:style-name="common-al">DSO-nummer: 2026070800813</text:p>
            <text:p text:style-name="last-al">Dit is een kennisgeving. Indien u belanghebbende bent, kunt later in de procedure bezwaar indienen. Misschien hebt u nog vragen. Neem dan contact met ons op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787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7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7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30175</meta:user-defined>
    <meta:user-defined meta:name="DCTERMS.abstract">vervangen van de kozijnen ten behoeve van de woning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omgevingsvergunning Marnixstraat 1 tm 17,  1015TW Amsterdam,</meta:user-defined>
    <meta:user-defined meta:name="DCTERMS.W3CDTF/DCTERMS.available">2026-08-24</meta:user-defined>
    <meta:user-defined meta:name="DCTERMS.W3CDTF/OVERHEIDop.jaargang">2026</meta:user-defined>
    <meta:user-defined meta:name="OVERHEIDop.publicationIssue">397871</meta:user-defined>
    <meta:user-defined meta:name="OVERHEIDop.GmbID/DC.identifier">gmb-2026-397871</meta:user-defined>
    <meta:user-defined meta:name="OVERHEIDop.versieInformatie"/>
  </office:meta>
</office:document-meta>
</file>