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geweigerd, Bergerweg 139, 1862 PR Bergen (NH), het plaatsen van een carport, verzenddatum 20 augustus 2026 (Z2026-000024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afwijken van regels in het Omgevingsplan</text:p>
              </text:list-item>
              <text:list-item text:style-override="id1-3-2-1-1-2-2">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786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421</meta:user-defined>
    <meta:user-defined meta:name="DCTERMS.abstract">Bergerweg 139, 1862 PR Bergen (NH), het plaatsen van een carport, verzenddatum 20 augustus 2026 (Z2026-00002421)</meta:user-defined>
    <dc:language>nl</dc:language>
    <meta:user-defined meta:name="OVERHEIDop.locatietype/OVERHEIDop.gebiedsmarkering">Vlak</meta:user-defined>
    <meta:user-defined meta:name="DC.title">Gemeente Bergen, aanvraag omgevingsvergunning (regulier) geweigerd, Bergerweg 139, 1862 PR Bergen (NH), het plaatsen van een carport, verzenddatum 20 augustus 2026 (Z2026-00002421)</meta:user-defined>
    <meta:user-defined meta:name="DCTERMS.W3CDTF/DCTERMS.available">2026-08-24</meta:user-defined>
    <meta:user-defined meta:name="DCTERMS.W3CDTF/OVERHEIDop.jaargang">2026</meta:user-defined>
    <meta:user-defined meta:name="OVERHEIDop.publicationIssue">397868</meta:user-defined>
    <meta:user-defined meta:name="OVERHEIDop.GmbID/DC.identifier">gmb-2026-397868</meta:user-defined>
    <meta:user-defined meta:name="OVERHEIDop.versieInformatie"/>
  </office:meta>
</office:document-meta>
</file>