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houden van het samenkomst door buren Dorstlaan Asperen op 26 september 2026 aan Drostlaan tussen huisnummer 1 en 44 te Asper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venementenvergunning</text:span>
          </text:p>
            <text:p text:style-name="common-al">De burgemeester heeft een evenementenvergunning verleend voor het houden van het samenkomst door buren Drostlaan Asperen op 26 september 2026 van 12.00 uur tot 22.00 uur aan de Drostlaan tussen huisnummer 1 en 44 in Asperen. (verzonden op 20 september 2026) </text:p>
            <text:p text:style-name="common-al">Belanghebbenden die het niet eens zijn met dit besluit kunnen een gemotiveerd bezwaarschrift indienen. Dit kan binnen zes weken na de aangegeven verzenddatum. Richt het bezwaarschrift aan de burgemeester, Postbus 112, 4190 CC Geldermalsen. De bezwaartermijn start een dag na de verzenddatum van het beslui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9786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6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6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het houden van het samenkomst door buren Dorstlaan Asperen op 26 september 2026 aan Drostlaan tussen huisnummer 1 en 44 te Asperen</meta:user-defined>
    <meta:user-defined meta:name="DCTERMS.W3CDTF/DCTERMS.available">2026-08-25</meta:user-defined>
    <meta:user-defined meta:name="DCTERMS.W3CDTF/OVERHEIDop.jaargang">2026</meta:user-defined>
    <meta:user-defined meta:name="OVERHEIDop.publicationIssue">397867</meta:user-defined>
    <meta:user-defined meta:name="OVERHEIDop.GmbID/DC.identifier">gmb-2026-397867</meta:user-defined>
    <meta:user-defined meta:name="OVERHEIDop.versieInformatie"/>
  </office:meta>
</office:document-meta>
</file>