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an Heemskerckstraat 35-4 1013NV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Het omzetten van de zolderberging tot zelfstandige woonruimte op de vierde verdieping.</text:p>
            <text:p text:style-name="common-al">Zaakadres: Van Heemskerckstraat 35-4 1013NV Amsterdam</text:p>
            <text:p text:style-name="common-al">Datum ontvangst: 10-07-2026</text:p>
            <text:p text:style-name="common-al">Zaaknummer: Z2026-030857</text:p>
            <text:p text:style-name="common-al">DSO-nummer: 2026071001267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7866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866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866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30857</meta:user-defined>
    <meta:user-defined meta:name="DCTERMS.abstract">omzetten van de zolderberging tot zelfstandige woonruimte op de vierde verdieping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Van Heemskerckstraat 35-4 1013NV Amsterdam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866</meta:user-defined>
    <meta:user-defined meta:name="OVERHEIDop.GmbID/DC.identifier">gmb-2026-397866</meta:user-defined>
    <meta:user-defined meta:name="OVERHEIDop.versieInformatie"/>
  </office:meta>
</office:document-meta>
</file>