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4 wooneenheden aan de Verlengde Schrans 81, 8932 NL Leeuwarden (OV-2026-03801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4 wooneenheden aan de Verlengde Schrans 81, 8932 NL Leeuwarden. Bij ons geregistreerd onder kenmerk: OV-2026-038010. De verzenddatum van de omgevingsvergunning is 20-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78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010</meta:user-defined>
    <dc:language>nl</dc:language>
    <meta:user-defined meta:name="OVERHEIDop.locatietype/OVERHEIDop.gebiedsmarkering">Punt</meta:user-defined>
    <meta:user-defined meta:name="DC.title">Verleende omgevingsvergunning voor het realiseren van 4 wooneenheden aan de Verlengde Schrans 81, 8932 NL Leeuwarden (OV-2026-038010)</meta:user-defined>
    <meta:user-defined meta:name="DCTERMS.W3CDTF/DCTERMS.available">2026-08-24</meta:user-defined>
    <meta:user-defined meta:name="DCTERMS.W3CDTF/OVERHEIDop.jaargang">2026</meta:user-defined>
    <meta:user-defined meta:name="OVERHEIDop.publicationIssue">397862</meta:user-defined>
    <meta:user-defined meta:name="OVERHEIDop.GmbID/DC.identifier">gmb-2026-397862</meta:user-defined>
    <meta:user-defined meta:name="OVERHEIDop.versieInformatie"/>
  </office:meta>
</office:document-meta>
</file>