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Lichtwerkstraat 50, 7913MC Hollandscheveld, het gewijzigd uitvoeren van de vergunning Z2025-00002737, verleend 12 februari 2026, voor het bouwen van een bedrijfspand , Verzenddatum: 20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1401 voor het gewijzigd uitvoeren van vergunning Z2025-00002737, verleend op 12 februari 2026 voor het bouwen van een bedrijfspand op locatie Lichtwerkstraat 50, 7913MC Hollandscheveld. De vergunning is verleend. Het besluit betreft de volgende activiteiten:</text:p>
            <text:list text:style-name="id1-3-2-1-1-2">
              <text:list-item text:style-override="id1-3-2-1-1-2-1">
                <text:number>•</text:number>
                <text:p text:style-name="al">Omgevingsplanactiviteit: bouwen van een bouwwerk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78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01</meta:user-defined>
    <meta:user-defined meta:name="DCTERMS.abstract">Betreft: Beschikking op aanvraag op locatie Lichtwerkstraat 50, 7913MC Hollandscheveld</meta:user-defined>
    <dc:language>nl</dc:language>
    <meta:user-defined meta:name="OVERHEIDop.locatietype/OVERHEIDop.gebiedsmarkering">Vlak</meta:user-defined>
    <meta:user-defined meta:name="DC.title">Kennisgeving besluit Lichtwerkstraat 50, 7913MC Hollandscheveld, het gewijzigd uitvoeren van de vergunning Z2025-00002737, verleend 12 februari 2026, voor het bouwen van een bedrijfspand , Verzenddatum: 20 augustus 2026</meta:user-defined>
    <meta:user-defined meta:name="DCTERMS.W3CDTF/DCTERMS.available">2026-08-24</meta:user-defined>
    <meta:user-defined meta:name="DCTERMS.W3CDTF/OVERHEIDop.jaargang">2026</meta:user-defined>
    <meta:user-defined meta:name="OVERHEIDop.publicationIssue">397860</meta:user-defined>
    <meta:user-defined meta:name="OVERHEIDop.GmbID/DC.identifier">gmb-2026-397860</meta:user-defined>
    <meta:user-defined meta:name="OVERHEIDop.versieInformatie"/>
  </office:meta>
</office:document-meta>
</file>