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et Trichts Wijnfestijn in de middenberm op 5 september 2026 aan Laan van Crayestein/Bulkstraat te Trich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het Trichts Wijnfestijn op 5 september 2026 van 18.00 uur tot 23.00 uur in de middenberm van de Laan van Crayestein en Bulkstraat in Tricht. (verzonden op 20 september 2026) </text:p>
            <text:p text:style-name="common-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78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Toestemming voor het houden van het Trichts Wijnfestijn in de middenberm op 5 september 2026 aan Laan van Crayestein/Bulkstraat te Tricht</meta:user-defined>
    <meta:user-defined meta:name="DCTERMS.W3CDTF/DCTERMS.available">2026-08-25</meta:user-defined>
    <meta:user-defined meta:name="DCTERMS.W3CDTF/OVERHEIDop.jaargang">2026</meta:user-defined>
    <meta:user-defined meta:name="OVERHEIDop.publicationIssue">397855</meta:user-defined>
    <meta:user-defined meta:name="OVERHEIDop.GmbID/DC.identifier">gmb-2026-397855</meta:user-defined>
    <meta:user-defined meta:name="OVERHEIDop.versieInformatie"/>
  </office:meta>
</office:document-meta>
</file>