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Welgelegen 1A 3181DV Roz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53</text:span>/<text:span text:style-name="nadrukvet">2026081801395</text:span>, heeft ontvangen voor de Kappen. <text:span text:style-name="nadrukcur">(Grondslag: Omgevingswet, artikel 5.1)</text:span></text:p>
            <text:p text:style-name="common-al">De aanvraag betreft 3 bomen in Rozenburg in de omgeving van Welgelegen 1A 3181DV Rozenburg, vanwege zorgplicht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8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53</meta:user-defined>
    <meta:user-defined meta:name="DCTERMS.abstract">BVC Rozenbur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Welgelegen 1A 3181DV Rozen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53</meta:user-defined>
    <meta:user-defined meta:name="OVERHEIDop.GmbID/DC.identifier">gmb-2026-397853</meta:user-defined>
    <meta:user-defined meta:name="OVERHEIDop.versieInformatie"/>
  </office:meta>
</office:document-meta>
</file>