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eizersgracht 645A 1017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0-08-2026</text:p>
            <text:p text:style-name="common-al">Zaakadres: Keizersgracht 645A 1017DT Amsterdam</text:p>
            <text:p text:style-name="common-al">Zaaknummer: Z2026-03703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703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8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03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eizersgracht 645A 1017D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52</meta:user-defined>
    <meta:user-defined meta:name="OVERHEIDop.GmbID/DC.identifier">gmb-2026-397852</meta:user-defined>
    <meta:user-defined meta:name="OVERHEIDop.versieInformatie"/>
  </office:meta>
</office:document-meta>
</file>