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ijschrijven en afmelden van leidinggevenden op de Exploitatievergunning van een openbare inrichting aan Meinweg 7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gunning onder APV </text:span>
            </text:span>
          </text:p>
            <text:p text:style-name="common-al">Z2026-00010119 / Meinweg 7, 6075 NA te Herkenbosch / Roerdalen / bekendgemaakt op 14 augustus 2026 / het bijschrijven en afmelden van leidinggevenden op de Exploitatievergunning van een openbare inrichting / Activiteit: Exploiteren van een horeca-inrichtin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010119 </meta:user-defined>
    <dc:language>nl</dc:language>
    <meta:user-defined meta:name="OVERHEIDop.locatietype/OVERHEIDop.gebiedsmarkering">Adres</meta:user-defined>
    <meta:user-defined meta:name="DC.title">Toestemming voor het bijschrijven en afmelden van leidinggevenden op de Exploitatievergunning van een openbare inrichting aan Meinweg 7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49</meta:user-defined>
    <meta:user-defined meta:name="OVERHEIDop.GmbID/DC.identifier">gmb-2026-397849</meta:user-defined>
    <meta:user-defined meta:name="OVERHEIDop.versieInformatie"/>
  </office:meta>
</office:document-meta>
</file>