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stigen van horeca genaamd Restaurant Lust Geldermalsen V.O.F. aan Herman Kuijkstraat 72 te Geldermals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coholvergunning</text:span>
          </text:p>
            <text:p text:style-name="common-al">De burgemeester heeft een alcoholvergunning verleend voor het vestigen van horeca genaamd Restaurant Lust Geldermalsen V.O.F.. op het adres Herman Kuijkstraat 72 te Geldermalsen. (overhandigd op 19 augustus 2026) </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9784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4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4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vestigen van horeca genaamd Restaurant Lust Geldermalsen V.O.F. aan Herman Kuijkstraat 72 te Geldermalsen</meta:user-defined>
    <meta:user-defined meta:name="DCTERMS.W3CDTF/DCTERMS.available">2026-08-25</meta:user-defined>
    <meta:user-defined meta:name="DCTERMS.W3CDTF/OVERHEIDop.jaargang">2026</meta:user-defined>
    <meta:user-defined meta:name="OVERHEIDop.publicationIssue">397848</meta:user-defined>
    <meta:user-defined meta:name="OVERHEIDop.GmbID/DC.identifier">gmb-2026-397848</meta:user-defined>
    <meta:user-defined meta:name="OVERHEIDop.versieInformatie"/>
  </office:meta>
</office:document-meta>
</file>