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rbouwen woning met bijgebouw op de locatie Sluissestraat 11a te Maasbommel zaaknummer ODR2606812</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rbouwen woning met bijgebouw aan de Sluissestraat 11a te Maasbommel.</text:p>
            <text:p text:style-name="common-al">Bij deze vergunning is afgeweken van het omgevingspla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30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9784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4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4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R2606812</meta:user-defined>
    <dc:language>nl</dc:language>
    <meta:user-defined meta:name="DC.title">Toestemming voor Herbouwen woning met bijgebouw op de locatie Sluissestraat 11a te Maasbommel zaaknummer ODR2606812</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707</meta:user-defined>
    <meta:user-defined meta:name="OVERHEIDop.publicationIssue">397847</meta:user-defined>
    <meta:user-defined meta:name="OVERHEIDop.GmbID/DC.identifier">gmb-2026-397847</meta:user-defined>
    <meta:user-defined meta:name="OVERHEIDop.versieInformatie"/>
  </office:meta>
</office:document-meta>
</file>