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ter hoogte van Zilverschoonplein 40 te Zaandam - realisatie van een PostNL pakket- en brievenautomaat (PB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6054186 - realisatie van een PostNL pakket- en brievenautomaat (PBA) - op de locatie ter hoogte van Zilverschoonplein 40 te Zaandam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Besluit verzonden:      20-08-2026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8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4186</meta:user-defined>
    <dc:language>nl</dc:language>
    <meta:user-defined meta:name="DC.title">Buitenplanse Omgevingsplanactiviteit Regulier - ter hoogte van Zilverschoonplein 40 te Zaandam - realisatie van een PostNL pakket- en brievenautomaat (PBA)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706</meta:user-defined>
    <meta:user-defined meta:name="OVERHEIDop.publicationIssue">397845</meta:user-defined>
    <meta:user-defined meta:name="OVERHEIDop.GmbID/DC.identifier">gmb-2026-397845</meta:user-defined>
    <meta:user-defined meta:name="OVERHEIDop.versieInformatie"/>
  </office:meta>
</office:document-meta>
</file>