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sloop, het verduurzamen van Galarijflat Paulus Buijsstraat 105-211(oneven), Paulus Buijsstraat 119 2613HN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aulus Buijsstraat 119 2613HN Delft |het verduurzamen van Galarijflat Paulus Buijsstraat 105-211(oneven), </text:p>
            <text:p text:style-name="common-al">Wilt u meer informatie ontvangen over deze melding? U kunt de stukken opvragen bij het Klantcontactcentrum van de gemeente via telefoonnummer 14015 of via het formulier op www.delft.nl/contact. </text:p>
            <text:p text:style-name="last-al">Deze publicatie is bedoeld om u te informeren. Tegen een melding (of een niet-akkoord) kan geen bezwaarschrift worden ingedien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397840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4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4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elf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Openbare orde en veiligheid | Organisatie en beleid</meta:user-defined>
    <meta:user-defined meta:name="OVERHEIDop.ActiviteitOmgevingsvergunning/OVERHEIDop.activiteit">slopen</meta:user-defined>
    <meta:user-defined meta:name="OVERHEIDop.referentienummer">Z2026-002859</meta:user-defined>
    <meta:user-defined meta:name="DCTERMS.abstract">Verduurzaming Paulus Buijsstraat 105-211 (oneven)  2</meta:user-defined>
    <dc:language>nl</dc:language>
    <meta:user-defined meta:name="OVERHEIDop.locatietype/OVERHEIDop.gebiedsmarkering">Vlak</meta:user-defined>
    <meta:user-defined meta:name="DC.title">Melding sloop, het verduurzamen van Galarijflat Paulus Buijsstraat 105-211(oneven), Paulus Buijsstraat 119 2613HN Delft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840</meta:user-defined>
    <meta:user-defined meta:name="OVERHEIDop.GmbID/DC.identifier">gmb-2026-397840</meta:user-defined>
    <meta:user-defined meta:name="OVERHEIDop.versieInformatie"/>
  </office:meta>
</office:document-meta>
</file>