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prichten van een tuinmuur aan Overkwartier 9d te Montf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Z2026-00009303 / Verleende aanvraag omgevingsvergunning / Overkwartier 9d, 6065 CM te Montfort / Roerdalen / bekendgemaakt op 13 augustus 2026 / het oprichten van een tuinmuur / Activiteit: Bouwactiviteit (Omgevingsplan)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303 </meta:user-defined>
    <dc:language>nl</dc:language>
    <meta:user-defined meta:name="OVERHEIDop.locatietype/OVERHEIDop.gebiedsmarkering">Adres</meta:user-defined>
    <meta:user-defined meta:name="DC.title">Toestemming voor het oprichten van een tuinmuur aan Overkwartier 9d te Montfor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36</meta:user-defined>
    <meta:user-defined meta:name="OVERHEIDop.GmbID/DC.identifier">gmb-2026-397836</meta:user-defined>
    <meta:user-defined meta:name="OVERHEIDop.versieInformatie"/>
  </office:meta>
</office:document-meta>
</file>