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achter Tweede Bloksweg 60,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de gemeente Waddinxveen een melding ontvangen ter plaatse van de achter Tweede Bloksweg 60, Waddinxveen.</text:p>
            <text:p text:style-name="common-al">Het gaat om het toepassen van grond.</text:p>
            <text:p text:style-name="common-al">De melding heeft kenmerk 2026-00020081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3978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081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achter Tweede Bloksweg 60, Waddinxv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32</meta:user-defined>
    <meta:user-defined meta:name="OVERHEIDop.GmbID/DC.identifier">gmb-2026-397832</meta:user-defined>
    <meta:user-defined meta:name="OVERHEIDop.versieInformatie"/>
  </office:meta>
</office:document-meta>
</file>