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het Herfstfeest in Tuinpark Laakzij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Achterhoekerweg 21, 3826 NA Amersfoort</text:p>
            <text:p text:style-name="common-al">
            <text:span text:style-name="nadrukvet">﻿Omschrijving:  </text:span>Herfstfeest in Tuinpark Laakzijde op 18 oktober 2026 van 11.00 uur tot 16.00 uur</text:p>
            <text:p text:style-name="common-al">
            <text:span text:style-name="nadrukvet">Zaaknummer:</text:span>CLZ-APV2026-08-06-ba6b332e</text:p>
            <text:p text:style-name="common-al">
            <text:span text:style-name="nadrukvet">Datum besluit verzonden/bekendmaking: </text:span>20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78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APV2026-08-06-ba6b332e</meta:user-defined>
    <meta:user-defined meta:name="DCTERMS.abstract">Het Herfstfeest is een kleinschalig, laagdrempelig buitenevenement voor gezinnen met kinderen, met een informatief en verbindend karakter. Er zijn doorlopende natuuractiviteiten en twee workshoprondes met elk zes workshops.</meta:user-defined>
    <dc:language>nl</dc:language>
    <meta:user-defined meta:name="OVERHEIDop.locatietype/OVERHEIDop.gebiedsmarkering">Punt</meta:user-defined>
    <meta:user-defined meta:name="DC.title">Verleend Evenementenvergunning het Herfstfeest in Tuinpark Laakzij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30</meta:user-defined>
    <meta:user-defined meta:name="OVERHEIDop.GmbID/DC.identifier">gmb-2026-397830</meta:user-defined>
    <meta:user-defined meta:name="OVERHEIDop.versieInformatie"/>
  </office:meta>
</office:document-meta>
</file>