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mbouwen van de bestaande garage tot badkamer en slaapkamer aan Wilhelminalaan 1 te Poster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Z2026-00009728 / Verleende aanvraag omgevingsvergunning / Wilhelminalaan 1, 6061 AX te Posterholt / Roerdalen / bekendgemaakt op 13 augustus 2026 / het ombouwen van de bestaande garage tot badkamer en slaapkamer / Activiteit: Bouwactiviteit (Omgevingsplan)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82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728 </meta:user-defined>
    <dc:language>nl</dc:language>
    <meta:user-defined meta:name="OVERHEIDop.locatietype/OVERHEIDop.gebiedsmarkering">Adres</meta:user-defined>
    <meta:user-defined meta:name="DC.title">Toestemming voor het ombouwen van de bestaande garage tot badkamer en slaapkamer aan Wilhelminalaan 1 te Posterhol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829</meta:user-defined>
    <meta:user-defined meta:name="OVERHEIDop.GmbID/DC.identifier">gmb-2026-397829</meta:user-defined>
    <meta:user-defined meta:name="OVERHEIDop.versieInformatie"/>
  </office:meta>
</office:document-meta>
</file>