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nabij Statensingel 162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41</text:span>/<text:span text:style-name="nadrukvet">2026081800952</text:span>, heeft ontvangen voor de Kappen. <text:span text:style-name="nadrukcur">(Grondslag: Omgevingswet, artikel 5.1)</text:span></text:p>
            <text:p text:style-name="common-al">De aanvraag betreft 34 bomen in de buurten Agniesebuurt, Blijdorp, Oude Noorden en Liskwartierin het gebied Noord in de omgeving van Statensingel 162 Rotterdam. vanwege zorgplicht</text:p>
            <text:p text:style-name="common-al">De exacte standplaats  van de zorgplichtbomen kan worden opgezocht op de interactieve kaart via de website www.rotterdam.nl/bomen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782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41</meta:user-defined>
    <meta:user-defined meta:name="DCTERMS.abstract">BVC Noor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nabij Statensingel 162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28</meta:user-defined>
    <meta:user-defined meta:name="OVERHEIDop.GmbID/DC.identifier">gmb-2026-397828</meta:user-defined>
    <meta:user-defined meta:name="OVERHEIDop.versieInformatie"/>
  </office:meta>
</office:document-meta>
</file>