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vrijstaande woning op de locatie Pastoor Schoenmakersstr. 11 te Boven-Leeuwen zaaknummer ODR2610565</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bouwen van een vrijstaande woning aan de Pastoor Schoenmakersstr. 11 te Bov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 okto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9782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een vrijstaande woning op de locatie Pastoor Schoenmakersstr. 11 te Boven-Leeuwen zaaknummer ODR2610565</meta:user-defined>
    <meta:user-defined meta:name="DCTERMS.W3CDTF/DCTERMS.available">2026-08-24</meta:user-defined>
    <meta:user-defined meta:name="DCTERMS.W3CDTF/OVERHEIDop.jaargang">2026</meta:user-defined>
    <meta:user-defined meta:name="OVERHEIDop.publicationIssue">397827</meta:user-defined>
    <meta:user-defined meta:name="OVERHEIDop.GmbID/DC.identifier">gmb-2026-397827</meta:user-defined>
    <meta:user-defined meta:name="OVERHEIDop.versieInformatie"/>
  </office:meta>
</office:document-meta>
</file>