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verhogen van de garage aan Hagelkruisweg 45 te Sint Odilië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Intrekken aanvraag vergunning</text:span>
            </text:span>
          </text:p>
            <text:p text:style-name="last-al">Z2026-00011157 / Intrekken aanvraag omgevingsvergunning / Hagelkruisweg 45, 6077 HB te Sint Odiliënberg / Roerdalen / bekendgemaakt op 19 augustus 2026 / het verhogen van de garag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9781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1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1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11157 </meta:user-defined>
    <dc:language>nl</dc:language>
    <meta:user-defined meta:name="OVERHEIDop.locatietype/OVERHEIDop.gebiedsmarkering">Adres</meta:user-defined>
    <meta:user-defined meta:name="DC.title">Ingetrokken aanvraag voor het verhogen van de garage aan Hagelkruisweg 45 te Sint Odiliënbe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818</meta:user-defined>
    <meta:user-defined meta:name="OVERHEIDop.GmbID/DC.identifier">gmb-2026-397818</meta:user-defined>
    <meta:user-defined meta:name="OVERHEIDop.versieInformatie"/>
  </office:meta>
</office:document-meta>
</file>