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aanvraag Alcoholvergunning artikel 3 (reguliere procedure) - Moerkantsebaan 3, Huij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Woensdrecht maakt bekend dat hij de volgende aanvraag voor een Alcoholvergunning artikel 3 waarbij de reguliere voorbereidingsprocedure van toepassing is, heeft ontvangen voor:</text:p>
            <text:p text:style-name="common-al"/>
            <text:p text:style-name="common-al">Moerkantsebaan 3, 4635 RJ te Huijbergen</text:p>
            <text:p text:style-name="common-al">De uitoefening van een horecabedrijf</text:p>
            <text:p text:style-name="common-al">Ontvangen 10 augustus 2026</text:p>
            <text:p text:style-name="common-al"/>
            <text:p text:style-name="last-al">
            <text:span text:style-name="nadrukcur">Hoogerheide, 26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78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Binnengekomen aanvraag Alcoholvergunning artikel 3 (reguliere procedure) - Moerkantsebaan 3, Huij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815</meta:user-defined>
    <meta:user-defined meta:name="OVERHEIDop.GmbID/DC.identifier">gmb-2026-397815</meta:user-defined>
    <meta:user-defined meta:name="OVERHEIDop.versieInformatie"/>
  </office:meta>
</office:document-meta>
</file>