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Lemoen 24, 3902 GV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Lemoen 24, 3902 GV in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20-08-2026</text:p>
            <text:p text:style-name="common-al">CLZ-00015398, realiseren van een dakkapel,</text:p>
            <text:p text:style-name="common-al">op het perceel: Lemoen 24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78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5398</meta:user-defined>
    <dc:language>nl</dc:language>
    <meta:user-defined meta:name="OVERHEIDop.locatietype/OVERHEIDop.gebiedsmarkering">Punt</meta:user-defined>
    <meta:user-defined meta:name="DC.title">Publicatie verleende vergunning Lemoen 24, 3902 GV in Veenendaa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13</meta:user-defined>
    <meta:user-defined meta:name="OVERHEIDop.GmbID/DC.identifier">gmb-2026-397813</meta:user-defined>
    <meta:user-defined meta:name="OVERHEIDop.versieInformatie"/>
  </office:meta>
</office:document-meta>
</file>