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88f9f346-8feb-49ad-8aa2-ee74623ebf00.jpg" manifest:media-type="image/x-eps"/>
  <manifest:file-entry manifest:full-path="Pictures/Afbeelding2if8c12c50-3afd-4fad-b848-2ee5e7ebf1e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ijdelijke verkeersmaatregelen ivm evenement OPEN035 op en rondom het Marktplein Hilversum</text:p>
      <text:section text:name="regeling_id1-3-2" text:style-name="regeling">
        <text:section text:name="aanhef_id1-3-2-1" text:style-name="aanhef">
          <text:section text:name="context_id1-3-2-1-1" text:style-name="context">
            <text:p text:style-name="context.al">zaak 1996188</text:p>
            <text:p text:style-name="context_bottom"/>
          </text:section>
          <text:p text:style-name="aanhef_wie">Burgemeester en wethouders van Hilversum,</text:p>
          <text:section text:name="considerans_id1-3-2-1-3" text:style-name="considerans">
            <text:p text:style-name="tussenkopcur">
            <text:span text:style-name="nadrukvet">Burgemeester en wethouders van Hilversum,</text:span>
          </text:p>
            <text:p text:style-name="considerans.al">Krachtens artikel 15 lid 1 van de Wegenverkeerswet 1994 (WVW 1994) dient een verkeersbesluit te worden genomen voor het plaatsen of verwijderen van de in artikel 12 van het Besluit Administratieve Bepalingen inzake het Wegverkeer (BABW) opgenomen verkeerstekens, evenals voor onderborden voor zover daardoor een gebod of verbod ontstaat of wordt gewijzigd.  </text:p>
            <text:p text:style-name="considerans.al">Op het Marktplein te Hilversum wordt op zaterdag 29 augustus 2026 een cultureel festival, de OPEN035 georganiseerd. In verband daarmee wordt de zaterdagse weekmarkt op het Marktplein verplaatst. Door de gemeente is aan de organiserende stichting een vergunning voor het evenement verleend. In de vergunningaanvraag zijn de uit te voeren verkeersmaatregelen voor het evenement benoemd en aansluitend is een veiligheidsplan opgesteld.</text:p>
            <text:p text:style-name="considerans.al">In het voorliggende verkeersbesluit zijn de verkeersmaatregelen ten behoeve van de opbouw, uitvoering en het opruimen van het evenement beschreven. </text:p>
            <text:p text:style-name="considerans.al">Deze verkeersmaatregelen hebben tot doel om tijdens het evenement OPEN035 op en rondom het Marktplein de bereikbaarheid voor bewoners, bedrijven en bezoekers, alsmede de verkeersveiligheid zo goed als mogelijk te waarborgen en de verkeershinder als gevolg van de maatregelen beheersbaar te houden. Door de begrenzing van het evenemententerrein op de juiste wijze af te zetten kunnen de bezoekers, medewerkers en deelnemers enerzijds op het terrein van het evenement veilig verblijven en anderzijds kunnen de verkeersdeelnemers buiten het terrein van het evenement op een veilige wijze aan het verkeer deelnemen. Deze maatregelen leiden tevens tot het waarborgen van de leefbaarheid, de veiligheid en gezondheid van de bezoekers, medewerkers en deelnemers.</text:p>
            <text:p text:style-name="considerans.al">De maatregelen worden, eventueel gefaseerd, ingesteld gedurende de periode vanaf de opbouw tot aan het opruimen van het evenement. Met deze maatregelen is tevens de bereikbaarheid en doorgang voor hulpdiensten gegarandeerd. Bij onvoorziene omstandigheden tijdens het van kracht zijn van de verkeersmaatregelen worden daar waar nodig passende oplossingen gezocht.</text:p>
            <text:p text:style-name="considerans.al">Het is van belang dat voor het voorkomen van schade of hinder op de Langgewenst en Spoorstraat bestuurders hun voertuig niet parkeren of plaatsen op of langs deze wegen. Tevens is het in het belang van de leefbaarheid en de verblijfskwaliteit dat de Groest gesloten wordt verklaard voor alle weggebruikers behalve voetgangers en dat voor gehandicapten een parkeergelegenheid wordt gereserveerd in de nabijheid van het evenement. </text:p>
            <text:p text:style-name="considerans.al">In verband met bovenstaande wordt op de parkeergelegenheden rondom het Marktplein een parkeerverbod ingesteld door middel van het:</text:p>
            <text:p text:style-name="considerans.al">- aan de westzijde van de Langgewenst tussen de Naarderstraat en de Schoolstraat, en aan noordzijde van de Langgewenst tussen de Langgewenst en Huizerstraat aan de zijde van het gebouw, plaatsen van borden E4 van bijlage 1 van het RVV met een onderbord ‘parkeren verboden ivm evenement OPEN035 van vr 28 aug. 12 h tot za 29 aug. 24 h’; en</text:p>
            <text:p text:style-name="considerans.al">- aan de noordzijde van de Langgewenst tussen de Langgewenst en Huizerstraat, aan de zijde van het Marktplein, plaatsen van borden E4 van bijlage 1 van het RVV met een onderbord ‘parkeren verboden ivm evenement OPEN035 van do 27 aug. 12 h tot ma 31 aug. 24 h’.</text:p>
            <text:p text:style-name="considerans.al">Een dergelijk parkeerverbod is geregeld in artikel 24, lid 1, sub d ten 3<text:span text:style-name="sup">e  </text:span>van het RVV 1990, namelijk: ‘de bestuurder mag zijn voertuig niet parkeren op een parkeergelegenheid op dagen of uren waarop dit blijkens het onderbord is verboden’. Deze maatregelen worden fysiek ondersteund met hekken en schragen die voorzien zijn van borden C1 van bijlage 1 van het RVV 1990.</text:p>
            <text:p text:style-name="considerans.al">Ter compensatie worden tijdelijk gehandicaptenparkeerplaatsen gereserveerd op:</text:p>
            <text:p text:style-name="considerans.al">- de Naarderstraat ter hoogte van nr. 15C/15D door middel van het plaatsen van bord E6 van bijlage 1 van het RVV 1990 met onderbord ‘van vr 28 aug. 12 h tot za 29 aug. 24 h’ en pijlonderbord waaruit blijkt dat het bord van kracht is op twee naast elkaar gelegen parkeervakken, en</text:p>
            <text:p text:style-name="considerans.al">- de Koninginneweg ter hoogte van nr. 110/113 door middel van het plaatsen van bord E6 van bijlage 1 van het RVV 1990 met onderbord ‘van vr 28 aug. 12 h tot za 29 aug. 24 h’.</text:p>
            <text:p text:style-name="considerans.al">Op basis van de Wegsleepverordening Gemeente Hilversum 2023 kan bestuursdwang in de vorm van het wegslepen van voertuigen worden toegepast teneinde te garanderen dat de parkeergelegenheden vrij zijn van geparkeerde voertuigen en de gehandicaptenparkeerplaatsen vrij worden gehouden voor het gebruik waarvoor zij bedoeld zijn. Dit wordt aan de weggebruiker kenbaar gemaakt door het onder voornoemde borden plaatsen van een onderbord model OB304. Deze bordencombinaties worden ruim van tevoren geplaatst om parkeerders tijdig hiervan in kennis te stellen.</text:p>
            <text:p text:style-name="considerans.al">De parkeerterreinen aan de Langgewenst, rondom het Marktplein, worden door middel van het plaatsen van borden C1 van bijlage 1 van het RVV 1990 in beide richtingen gesloten verklaard voor voertuigen, ruiters en geleiders van rij- of trekdieren of vee. Deze maatregelen worden fysiek ondersteund met hekken en schragen.</text:p>
            <text:p text:style-name="considerans.al">De Groest, tussen de Herenstraat en de Naarderstraat, wordt door middel van het plaatsen van borden C1 van bijlage 1 van het RVV 1990 in beide richtingen gesloten verklaard voor voertuigen, ruiters en geleiders van rij- of trekdieren of vee. Deze maatregel wordt fysiek ondersteund met hekken en schragen.</text:p>
            <text:p text:style-name="considerans.al">Op de Spoorstraat, tussen de Groest en nr. 46 wordt op 29 augustus een verbod ingesteld om fietsen en bromfietsen te plaatsen door middel van het plaatsen van bord E3 van bijlage 1 van het RVV 1990 met onderbord: ‘za 29 aug. 0-24 h’ .</text:p>
            <text:p text:style-name="considerans.al">De maatregelen worden vooraf bekendgemaakt via aankondigingen langs de weg, sociale media of weekbladen zodat weggebruikers voldoende tijd hebben om zich van de maatregelen te vergewissen.</text:p>
            <text:p text:style-name="considerans.al">Als gevolg van deze maatregelen wordt de vrijheid van bestuurders tijdelijk beperkt doch dit wordt van geringer belang geacht dan de verkeersveiligheid en het voorkomen van verkeershinder op en rondom het evenement.</text:p>
            <text:p text:style-name="considerans.al">De gemeente is zich ervan bewust dat deze maatregelen overlast kunnen opleveren voor de nabije omgeving, doch bij de afweging van de diverse belangen de in dit besluit genoemde doelstellingen zijn zwaarder bevonden dan andere met dit besluit betrokken doelstellingen en belangen. De belangen van omwonenden, bedrijven en hulpdiensten zijn meegewogen en maatregelen worden getroffen om eventuele hinder zoveel mogelijk te beperken en de verblijfskwaliteit te versterken.</text:p>
            <text:p text:style-name="considerans.al">Het Marktplein, Langgewenst, Naarderstraat, Koninginneweg, Groest en Spoorstraat zijn gelegen binnen deze gemeente en bij de gemeente onder beheer en in onderhoud. </text:p>
            <text:p text:style-name="considerans.al">Op grond van artikel 18 van de WVW 1994 is het college bevoegd ten aanzien van het verkeer op de binnen deze gemeente gelegen wegen, welke niet onder het beheer van het rijk, de provincie of een waterschap vallen, verkeersbesluiten te nemen en het college heeft deze bevoegdheid gemandateerd aan de portefeuillehouder verkeer.</text:p>
            <text:p text:style-name="considerans.al">De korpschef politie heeft, in overeenstemming met artikel 24 van het BABW, een positief advies uitgebracht over deze maatregelen.</text:p>
            <text:p text:style-name="considerans.al">
            <text:span text:style-name="nadrukvet">Belangenafweging</text:span>:</text:p>
            <text:p text:style-name="considerans.al">Gelet op het afwegen van belangen is het effect van de maatregelen op de omgeving gering, omdat de maatregelen tijdelijk zijn, binnen beheersbare en overzichtelijke proporties blijven en geen aanzienlijke impact hebben op de directe leef- of werkomgeving. Vergunninghouders kunnen parkeren in het omliggende schilgebied en bezoekers kunnen gebruikmaken van de openbare parkeergarages. Gehandicapten kunnen hun voertuig parkeren op andere, in de nabijheid van het Marktplein gelegen, gereserveerde parkeerplaatsen. Fietsers en bromfietsers kunnen hun voertuig plaatsen aan de Zeedijk.</text:p>
            <text:p text:style-name="considerans.al">Gelet op artikel 12 van het BABW is voor het plaatsen van de borden E3, E4, E6 en C1 van bijlage 1 van het RVV 1990 met bijbehorende onderborden een verkeersbesluit vereist.</text:p>
            <text:p text:style-name="considerans.al">Gelet op artikel 2 van de WVW 1994 komt het zoveel mogelijk waarborgen van de vrijheid van het verkeer in het geding bij het treffen van deze verkeersmaatregelen. Het treffen van een of meer verkeersmaatregelen is een normale maatschappelijke ontwikkeling waarmee een ieder kan worden geconfronteerd en waarvan de nadelige gevolgen in beginsel voor rekening van de betrokkenen blijven. De hiervoor benoemde verkeersmaatregelen strekken tot het voorkomen of beperken van door het verkeer veroorzaakte overlast, hinder of schade en het beschermen van weggebruikers en passagiers.</text:p>
            <text:p text:style-name="considerans.al">Gelet op de hierboven beschreven overwegingen wordt het zoveel mogelijk waarborgen van de vrijheid van het verkeer in deze specifieke situatie minder belangrijk geacht dan het voorkomen of beperken van door het verkeer veroorzaakte overlast, hinder of schade en het in stand houden van de weg en het beschermen van weggebruikers en passagiers.</text:p>
            <text:p text:style-name="considerans.al">De in dit verkeersbesluit genoemde maatregelen leiden niet tot een noemenswaardige toename van de geluidsbelasting afkomstig van wegverkeerslawaai, zoals bedoeld in artikel 21a van het BABW, op geluidsgevoelige gebouwen.</text:p>
            <text:p text:style-name="considerans_bottom"/>
          </text:section>
          <text:section text:name="afkondiging_id1-3-2-1-4" text:style-name="afkondiging">
            <text:p text:style-name="afkondiging_top"/>
            <text:p text:style-name="al">
            <text:span text:style-name="nadrukvet">Burgemeester en wethouders van Hilversum besluiten:</text:span>
          </text:p>
            <text:p text:style-name="al">- op grond van artikel 24, lid 1, sub d ten 3<text:span text:style-name="sup">e  </text:span>van het RVV 1990 een parkeerverbod in te stellen aan:</text:p>
            <text:p text:style-name="al">* de westzijde van de Langgewenst tussen de Naarderstraat en de Schoolstraat, en </text:p>
            <text:p text:style-name="al">* de noordzijde van de Langgewenst tussen de Langgewenst en Huizerstraat aan de zijde van het gebouw, </text:p>
            <text:p text:style-name="al">door middel van het plaatsen van borden E4 van bijlage 1 van het RVV met een onderbord ‘parkeren verboden ivm evenement OPEN035 van vr 28 aug. 12 h tot za 29 aug. 24 h’;</text:p>
            <text:p text:style-name="al">- op grond van artikel 24, lid 1, sub d ten 3<text:span text:style-name="sup">e  </text:span>van het RVV 1990 een parkeerverbod in te stellen aan de noordzijde van de Langgewenst tussen de Langgewenst en Huizerstraat, aan de zijde van het Marktplein, door middel van het plaatsen van borden E4 van bijlage 1 van het RVV met een onderbord ‘parkeren verboden ivm evenement OPEN035 van do 27 aug. 12 h tot ma 31 aug. 24 h’;</text:p>
            <text:p text:style-name="al">- gehandicaptenparkeerplaatsen in te stellen aan:</text:p>
            <text:p text:style-name="al">* de Naarderstraat ter hoogte van nr. 15C/15D door middel van het plaatsen van bord E6 van bijlage 1 van het RVV 1990 met onderbord ‘van vr 28 aug. 12 h tot za 29 aug. 24 h’ en pijlonderbord waaruit blijkt dat het bord van kracht is op twee naast elkaar gelegen parkeervakken, en</text:p>
            <text:p text:style-name="al">* de Koninginneweg ter hoogte van nr. 110/113 door middel van het plaatsen van bord E6 van bijlage 1 van het RVV 1990 met onderbord ‘van vr 28 aug. 12 h tot za 29 aug. 24 h’;</text:p>
            <text:p text:style-name="al">- een verbod tot het plaatsen van fietsen en bromfietsen in te stellen op de Spoorstraat tussen de Groest en nr. 46 door middel van het plaatsen van bord E3 van bijlage 1 van het RVV 1990 met onderbord: ‘za 29 aug. 0-24 h’;</text:p>
            <text:p text:style-name="al">- een geslotenverklaring in twee richtingen voor voertuigen, ruiters en geleiders van rij- of trekdieren of vee te stellen op:</text:p>
            <text:p text:style-name="al">* de Groest tussen de Herenstraat en Naarderstraat, en</text:p>
            <text:p text:style-name="al">* de parkeergelegenheden aan de Langgewenst tussen de Naarderstraat en Huizerstraat</text:p>
            <text:p text:style-name="al"> door middel van het plaatsen van borden C1 van bijlage 1 van het RVV 1990;</text:p>
            <text:p text:style-name="al">- deze maatregelen van kracht te verklaren vanaf donderdag 27 tot en met maandag 31 augustus 2026 of zo veel langer als noodzakelijk dan wel zoveel korter als mogelijk is.</text:p>
            <text:p text:style-name="al">
            <text:span text:style-name="nadrukvet">Situatieschetsen:</text:span>
          </text:p>
            <text:p text:style-name="al">
            <draw:frame><draw:text-box><text:section text:name="plaatje_id1-3-2-1-4-17-1" text:style-name="plaatje">
              <text:p text:style-name="illustratie_id1-3-2-1-4-17-1-1"><draw:frame draw:style-name="illustratie_id1-3-2-1-4-17-1-1" text:anchor-type="paragraph" svg:width="150mm" svg:height="105.3mm"><draw:image xlink:href="Pictures/Afbeelding1i88f9f346-8feb-49ad-8aa2-ee74623ebf00.jpg" xlink:type="simple"/></draw:frame></text:p>
            </text:section></draw:text-box></draw:frame>
          </text:p>
            <text:p text:style-name="al">
            <draw:frame><draw:text-box><text:section text:name="plaatje_id1-3-2-1-4-18-1" text:style-name="plaatje">
              <text:p text:style-name="illustratie_id1-3-2-1-4-18-1-1"><draw:frame draw:style-name="illustratie_id1-3-2-1-4-18-1-1" text:anchor-type="paragraph" svg:width="150mm" svg:height="163.9mm"><draw:image xlink:href="Pictures/Afbeelding2if8c12c50-3afd-4fad-b848-2ee5e7ebf1e3.jpg" xlink:type="simple"/></draw:frame></text:p>
            </text:section></draw:text-box></draw:frame>
          </text:p>
            <text:p text:style-name="al">Hilversum, </text:p>
            <text:p text:style-name="al">Burgemeester en wethouders van Hilversum,  </text:p>
            <text:p text:style-name="al">Namens dezen,  </text:p>
            <text:p text:style-name="al">De portefeuillehouder verkeer,  </text:p>
            <text:p text:style-name="al">J.E.M.G. Göbbels  </text:p>
            <text:p text:style-name="al">Dit verkeersbesluit met eventuele bijlagen wordt overeenkomstig de Verordening op de elektronische publicatie Hilversum 2014, bekend gemaakt op de website www.overheid.nl onder Bekendmakingen - Gemeenteblad, en is daar in zijn geheel in te zien. Dit is de enige rechtsgeldige bekendmaking. Een gelijkluidend exemplaar met eventuele bijlagen is gedurende 6 weken in te zien op  de website van de gemeente Hilversum (www.hilversum.nl/verkeersbesluiten). Op grond van de Algemene wet bestuursrecht kan door belanghebbenden binnen 6 weken na bovengenoemde datum van bekendmaking, tegen het verkeersbesluit een gemotiveerd bezwaarschrift worden ingediend bij het college van burgemeester en wethouders van Hilversum. In het bezwaarschrift moeten in ieder geval worden vermeld: uw naam, adres, datum en handtekening, een omschrijving van het besluit en de redenen waarom u het niet eens bent met het besluit. Ook moet u een kopie van dit verkeersbesluit meesturen.  </text:p>
            <text:p text:style-name="al">Dit verkeersbesluit treedt een dag na de publicatie in werking, ook al tekent u beroep aan. Wilt u voorkomen dat, zolang nog niet op uw bezwaarschrift is beslist, het besluit in werking treedt, dan  kunt u aan de rechter een voorlopige voorziening (schorsing) vragen. U richt uw verzoek dan aan de voorzieningenrechter (o.v.v. voorlopige voorziening).  </text:p>
            <text:p text:style-name="al">Aan het behandelen van een bezwaarschrift en een verzoek tot voorlopige voorziening zijn kosten verbonden (griffierecht). De actuele bedragen kunt u opvragen bij de rechtbank of op www.rechtspraak.nl.</text:p>
            <text:p text:style-name="al">zaak 1996188</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4-17-1-1" style:parent-style-name="Standard">
      <style:paragraph-properties style:line-spacing="0mm" style:text-autospace="none" ofo:line-height="0.001cm"/>
    </style:style>
    <style:style style:family="graphic" style:name="illustratie_id1-3-2-1-4-17-1-1" style:parent-style-name="Standard">
      <style:graphic-properties style:horizontal-pos="left" style:horizontal-rel="paragraph" style:vertical-pos="top" style:vertical-rel="paragraph" style:wrap="none" ofo:margin-right="3mm"/>
    </style:style>
    <style:style style:family="paragraph" style:name="illustratie_id1-3-2-1-4-18-1-1" style:parent-style-name="Standard">
      <style:paragraph-properties style:line-spacing="0mm" style:text-autospace="none" ofo:line-height="0.001cm"/>
    </style:style>
    <style:style style:family="graphic" style:name="illustratie_id1-3-2-1-4-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78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ilversum</meta:user-defined>
    <meta:user-defined meta:name="OVERHEID.Gemeente/OVERHEID.authority">Hilversum</meta:user-defined>
    <meta:user-defined meta:name="OVERHEID.Informatietype/DC.type">officiële publicatie</meta:user-defined>
    <meta:user-defined meta:name="OVERHEIDop.Rubriek/DC.type">verkeersbesluit of -mededeling</meta:user-defined>
    <meta:user-defined meta:name="OVERHEID.Gemeente/DCTERMS.publisher">Hilversu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ilversum - Verkeersbesluit tijdelijke verkeersmaatregelen ivm evenement OPEN035 - op en rondom het Marktplein Hilvers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6188</meta:user-defined>
    <meta:user-defined meta:name="OVERHEIDop.verkeersbordcode">C1</meta:user-defined>
    <meta:user-defined meta:name="OVERHEIDop.verkeersbordcode">E3</meta:user-defined>
    <meta:user-defined meta:name="OVERHEIDop.verkeersbordcode">E4</meta:user-defined>
    <meta:user-defined meta:name="OVERHEIDop.verkeersbordcode">E6</meta:user-defined>
    <dc:language>nl</dc:language>
    <meta:user-defined meta:name="OVERHEIDop.locatietype/OVERHEIDop.gebiedsmarkering">Vlak</meta:user-defined>
    <meta:user-defined meta:name="DC.title">Verkeersbesluit tijdelijke verkeersmaatregelen ivm evenement OPEN035 op en rondom het Marktplein Hilversum</meta:user-defined>
    <meta:user-defined meta:name="DCTERMS.W3CDTF/DCTERMS.available">2026-08-24</meta:user-defined>
    <meta:user-defined meta:name="DCTERMS.W3CDTF/OVERHEIDop.jaargang">2026</meta:user-defined>
    <meta:user-defined meta:name="OVERHEIDop.publicationIssue">397811</meta:user-defined>
    <meta:user-defined meta:name="OVERHEIDop.GmbID/DC.identifier">gmb-2026-397811</meta:user-defined>
    <meta:user-defined meta:name="OVERHEIDop.versieInformatie"/>
  </office:meta>
</office:document-meta>
</file>