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Nieuwlandseweg 11 in Bier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9 augustus 2026 een aanvraag met zaaknummer <text:span text:style-name="nadrukvet">Z2026-00001431</text:span> hebben ontvangen voor het bouwen van een schuilhok op de locatie <text:span text:style-name="nadrukvet">Nieuwlandseweg 11 in Biervliet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77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1</meta:user-defined>
    <meta:user-defined meta:name="DCTERMS.abstract">Ingekomen aanvraag - Nieuwlandseweg 11 in Bier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- Nieuwlandseweg 11 in Biervlie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799</meta:user-defined>
    <meta:user-defined meta:name="OVERHEIDop.GmbID/DC.identifier">gmb-2026-397799</meta:user-defined>
    <meta:user-defined meta:name="OVERHEIDop.versieInformatie"/>
  </office:meta>
</office:document-meta>
</file>