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ijlmerplein 872B 1102M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kappen v/e boom op het Bijlmerplein t.h.v. huisnummer 869 in verband met de bouwwerkzaamheden</text:p>
            <text:p text:style-name="common-al">Zaakadres: Bijlmerplein 872B 1102MG</text:p>
            <text:p text:style-name="common-al">Datum ontvangst: 12-08-2026</text:p>
            <text:p text:style-name="common-al">Zaaknummer: Z2026-036031</text:p>
            <text:p text:style-name="common-al">DSO-nummer: 202608120097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79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9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9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36031</meta:user-defined>
    <meta:user-defined meta:name="DCTERMS.abstract">kappen v/e boom op het Bijlmerplein t.h.v. huisnummer 869 in verband met de bouwwerkzaamheden</meta:user-defined>
    <dc:language>nl</dc:language>
    <meta:user-defined meta:name="OVERHEIDop.locatietype/OVERHEIDop.gebiedsmarkering">Vlak</meta:user-defined>
    <meta:user-defined meta:name="DC.title">Aanvraag omgevingsvergunning Bijlmerplein 872B 1102MG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793</meta:user-defined>
    <meta:user-defined meta:name="OVERHEIDop.GmbID/DC.identifier">gmb-2026-397793</meta:user-defined>
    <meta:user-defined meta:name="OVERHEIDop.versieInformatie"/>
  </office:meta>
</office:document-meta>
</file>