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Mulkstraat 23 6021AB Bu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.</text:p>
            <text:p text:style-name="common-al">De aanvrager heeft een verzoek in gediend om de aangevraagde vergunning op locatie Mulkstraat 23 6021AB Budel in te trekken.</text:p>
            <text:p text:style-name="common-al">Op 19 augustus 2026 heeft de gemeente Cranendonck dit verzoek bevestigd. De aanvraag is ingetrokken.</text:p>
            <text:p text:style-name="common-al">De intrekking is geregistreerd onder zaaknummer <text:span text:style-name="nadrukvet">511642</text:span>.</text:p>
            <text:p text:style-name="last-al">Deze publicatie is uitsluitend ter kennisgeving en ligt niet ter inzage. Hiertegen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77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1642</meta:user-defined>
    <meta:user-defined meta:name="DCTERMS.abstract">Dak renovatie vervangen pannen kleur naar authentiek rode pannen - Mulkstraat 23 Budel</meta:user-defined>
    <dc:language>nl</dc:language>
    <meta:user-defined meta:name="OVERHEIDop.locatietype/OVERHEIDop.gebiedsmarkering">Vlak</meta:user-defined>
    <meta:user-defined meta:name="DC.title">Intrekking aanvraag omgevingsvergunning Mulkstraat 23 6021AB Bude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92</meta:user-defined>
    <meta:user-defined meta:name="OVERHEIDop.GmbID/DC.identifier">gmb-2026-397792</meta:user-defined>
    <meta:user-defined meta:name="OVERHEIDop.versieInformatie"/>
  </office:meta>
</office:document-meta>
</file>