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HERSTEL Verkeersbesluit – Reserveren parkeerplaatsen voor opladen elektrisch voertuig, diverse locaties Bes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Best,</text:p>
            <text:p text:style-name="common-al">
            <text:span text:style-name="nadrukvet">Gelet op</text:span>
          </text:p>
            <text:p text:style-name="common-al">De bepalingen in de wegenverkeerswet 1994, het Reglement Verkeersregels en Verkeerstekens 1990 (RVV 1990), het Besluit Administratieve Bepalingen inzake het Wegverkeer (BABW) en Best Mobiel – De Bestse Mobiliteitsaanpak (december 2017);</text:p>
            <text:p text:style-name="common-al">Artikel 18, lid 1 onder d van de Wegenverkeerswet 1994 op grond waarvan verkeersbesluiten worden genomen door burgemeester en wethouders voor zover zij het verkeer betreffen op wegen, die niet in beheer zijn bij het Rijk, de Provincie of een Waterschap;</text:p>
            <text:p text:style-name="common-al">Artikel 2 van de Wegenverkeerswet 1994, uit oogpunt van:</text:p>
            <text:p text:style-name="common-al">• Het verzekeren van de veiligheid op de weg;</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span text:style-name="nadrukvet">
              <text:span text:style-name="nadrukcur">Overwegende dat</text:span>
            </text:span>
          </text:p>
            <text:p text:style-name="common-al">Op grond van artikel 15, eerste lid, van de wegenverkeerswet 1994 de plaatsing van de in artikel 12 van het Besluit Administratieve Bepalingen inzake het Wegverkeer genoemde verkeerstekens en onderborden, voor zover daardoor een gebod of verbod ontstaat of wordt gewijzigd, geschiedt krachtens een verkeersbesluit.</text:p>
            <text:p text:style-name="common-al">
            <text:span text:style-name="nadrukvet">Is het gewenst om</text:span>
          </text:p>
            <text:p text:style-name="common-al">Twee parkeerplaatsen te reserveren voor het opladen van elektrische voertuigen t.h.v. de volgende locaties:</text:p>
            <text:p text:style-name="common-al">• Pachtvelden 1</text:p>
            <text:p text:style-name="common-al">• Olieslager 11</text:p>
            <text:p text:style-name="common-al">• Secretaris L. Jansenstraat 10</text:p>
            <text:p text:style-name="common-al">• Oirschotseweg 6</text:p>
            <text:p text:style-name="common-al">• Monseigneur Zwijsenstraat 57</text:p>
            <text:p text:style-name="common-al">• Leemkuilen 117</text:p>
            <text:p text:style-name="common-al">
            <text:span text:style-name="nadrukvet">
              <text:span text:style-name="nadrukcur">Motivering</text:span>
            </text:span>
          </text:p>
            <text:p text:style-name="common-al">Elektrisch rijden is in opkomst en in het klimaatakkoord en de Nationale Agenda Laadinfrastructuur (NAL) is afgesproken dat er vanaf 2030 alleen maar elektrische auto’s mogen worden verkocht. Daarmee zal het aandeel elektrische auto’s en daarmee ook de behoefte aan laadpalen de komende jaren alleen maar meer toenemen. De ontwikkeling en realisatie van laadinfrastructuur mag hierbij geen belemmering vormen voor de groei van het aantal elektrische auto’s;</text:p>
            <text:p text:style-name="common-al">Wie niet beschikt over parkeergelegenheid op eigen terrein, zal hiervoor immers gebruik moeten maken van een parkeerplaats in de openbare ruimte. Op deze manier wordt ook voorkomen dat men een snoer van de eigen woning, over een trottoir en/of rijweg, naar het voertuig moet leggen, met alle veiligheidsrisico’s van dien;</text:p>
            <text:p text:style-name="common-al">De locatie van deze laadpaal is bepaald aan de hand van prognoses en potentiële vraag naar publieke oplaadpunten. Dit wordt gedaan door een extern bureau dat gespecialiseerd is in laadinfrastructuur met als doel om een zo goed mogelijk dekkend netwerk van laadpalen te krijgen. Daarnaast is het met de groei van de elektrische voertuigen ook niet ondenkbaar dat er op termijn meer laadpunten in de wijk zullen worden aangevraagd. Deze locatie past binnen een nog verder op te bouwen netwerk van oplaadpunten;</text:p>
            <text:p text:style-name="common-al">Het stimuleren van elektrisch rijden door een goed netwerk van openbare laadpunten draagt bij aan een doelmatig en zuinig gebruik van energie als bedoeld in artikel 2, derde lid, onder a, van de Wegenverkeerswet 1994. Voldoende openbare laadmogelijkheden maken het gebruik van elektrische voertuigen makkelijker en helpen mee aan de overgang naar duurzamere mobiliteit;</text:p>
            <text:p text:style-name="common-al">Bij de keuze van de locatie van de laadpaal is zoveel als mogelijk aangesloten bij het gemeentelijke beleid voor het plaatsen van laadpalen. Hierbij is er gekozen om het laadpunt te plaatsen op een neutrale plaats en vormt de locatie van de laadpaal geen belemmering voor straatmeubilair of doorgang voor voetgangers;</text:p>
            <text:p text:style-name="common-al">Bijkomend voordeel van deze aanpak is dat de laadmogelijkheid door iedereen met een elektrisch voertuig kan worden benut, in plaats van slechts één bewoner. Om de bruikbaarheid van de laadpaal te kunnen garanderen, is het noodzakelijk om de bijbehorende parkeerplaats te reserveren voor het opladen van elektrische voertuigen. Dit is mogelijk met het bord E8c uit het Reglement Verkeersregels en Verkeerstekens;</text:p>
            <text:p text:style-name="common-al">Om voldoende laadmogelijkheden voor elektrische voertuigen te kunnen bieden, worden per locatie twee naast elkaar gelegen parkeerplaatsen gereserveerd voor het opladen van elektrische voertuigen. Omdat in sommige straten de parkeerdruk hoog kan zijn, wordt per locatie in eerste instantie slechts één parkeerplaats door middel van bebording als laadplaats ingericht en in gebruik genomen. De tweede gereserveerde parkeerplaats wordt pas als laadplaats ingericht en in gebruik genomen wanneer uit het gebruik van de laadvoorziening blijkt dat hiervoor voldoende behoefte bestaat. Zo wordt rekening gehouden met de beschikbare parkeerruimte, terwijl tegelijkertijd ruimte wordt geboden voor de verwachte groei van het aantal elektrische voertuigen en de daarbij behorende behoefte aan openbare laadvoorzieningen.</text:p>
            <text:p text:style-name="common-al">
            <text:span text:style-name="nadrukvet">Belangenafweging</text:span>
          </text:p>
            <text:p text:style-name="common-al">Deze locatie van het oplaadpunt sluit goed aan bij het klimaatakkoord en de Nationale Agenda Laadinfrastructuur (NAL) alsmede bij de wensen van de gemeente m.b.t. elektrische oplaadpunten m.b.t gebruik en zichtbaarheid;</text:p>
            <text:p text:style-name="common-al">Met de groei van elektrische voertuigen is het niet ondenkbaar dat er op termijn meer laadpunten in de wijk zullen worden aangevraagd. Deze locatie past binnen een nog verder op te bouwen netwerk van oplaadpunten;</text:p>
            <text:p text:style-name="common-al">Het college heeft ook gekeken naar het belang van een doelmatig en zuinig energiegebruik als bedoeld in artikel 2, derde lid, onder a, van de Wegenverkeerswet 1994. Het realiseren van voldoende openbare laadmogelijkheden voor elektrische voertuigen is een belangrijk algemeen belang. Daarbij is meegewogen dat de behoefte aan openbare laadpunten naar verwachting verder zal toenemen. Een relatief hoge parkeerdruk vormt op zichzelf geen reden om van een openbare laadvoorziening af te zien. Na afweging van alle betrokken belangen is het college van mening dat het algemene belang van voldoende openbare laadmogelijkheden ter realisatie van een voldoende dekkend en toekomstbestendig netwerk van openbare laadvoorzieningen voor elektrische voertuigen in dit geval zwaarder weegt dan het belang van het behoud van zoveel mogelijk parkeerplaatsen voor algemeen gebruik.</text:p>
            <text:p text:style-name="common-al">Om de gevolgen voor de beschikbare parkeercapaciteit te beperken, wordt per locatie in eerste instantie slechts één parkeerplaats door middel van bebording als laadplaats ingericht en in gebruik genomen. De tweede gereserveerde parkeerplaats wordt pas als laadplaats in gebruik genomen wanneer uit het gebruik van de laadvoorziening blijkt dat hiervoor voldoende behoefte bestaat. Hiermee wordt een evenwicht gezocht tussen het zoals eerder aangegeven zwaarwegendere algemene belang van voldoende openbare laadmogelijkheden voor elektrische voertuigen enerzijds en het belang van het behoud van parkeerruimte anderzijds.</text:p>
            <text:p text:style-name="common-al">Niet is gebleken dat belanghebbenden hierdoor onevenredig worden benadeeld dan wel dat door de te nemen maatregel een onduidelijke en/of onveilige verkeerssituatie zou ontstaan.</text:p>
            <text:p text:style-name="common-al">
            <text:span text:style-name="nadrukvet">
              <text:span text:style-name="nadrukcur">Gehoord</text:span>
            </text:span>
          </text:p>
            <text:p text:style-name="common-al">Overeenkomstig artikel 24 van het Besluit Administratieve Bepalingen inzake het Wegverkeer heeft overleg plaatsgevonden met de verkeersadviseur van de Nationale Politie, eenheid Oost-Brabant, basisteam de Kempen.</text:p>
            <text:p text:style-name="common-al">
            <text:span text:style-name="nadrukvet">Besluiten</text:span>
          </text:p>
            <text:p text:style-name="common-al">Op grond van vorenstaande overwegingen en een en ander overeenkomstig de bij dit besluit behorende tekening besluiten burgemeester en wethouders:</text:p>
            <text:list text:style-name="id1-3-2-2-1-40">
              <text:list-item text:style-override="id1-3-2-2-1-40-1">
                <text:number>1.</text:number>
                <text:p text:style-name="al">Twee parkeerplaatsen te reserveren voor het opladen van elektrische voertuigen door het plaatsen van verkeersbord E8c uit bijlage I van het RVV 1990 t.h.v. Pachtvelden 1;</text:p>
              </text:list-item>
              <text:list-item text:style-override="id1-3-2-2-1-40-2">
                <text:number>2.</text:number>
                <text:p text:style-name="al">Twee parkeerplaatsen te reserveren voor het opladen van elektrische voertuigen door het plaatsen van verkeersbord E8c uit bijlage I van het RVV 1990 t.h.v. Olieslager 11;</text:p>
              </text:list-item>
              <text:list-item text:style-override="id1-3-2-2-1-40-3">
                <text:number>3.</text:number>
                <text:p text:style-name="al">Twee parkeerplaatsen te reserveren voor het opladen van elektrische voertuigen door het plaatsen van verkeersbord E8c uit bijlage I van het RVV 1990 t.h.v. Secretaris L. Jansenstraat 10;</text:p>
              </text:list-item>
              <text:list-item text:style-override="id1-3-2-2-1-40-4">
                <text:number>4.</text:number>
                <text:p text:style-name="al">Twee parkeerplaatsen te reserveren voor het opladen van elektrische voertuigen door het plaatsen van verkeersbord E8c uit bijlage I van het RVV 1990 t.h.v. Oirschotseweg 6;</text:p>
              </text:list-item>
              <text:list-item text:style-override="id1-3-2-2-1-40-5">
                <text:number>5.</text:number>
                <text:p text:style-name="al">Twee parkeerplaatsen te reserveren voor het opladen van elektrische voertuigen door het plaatsen van verkeersbord E8c uit bijlage I van het RVV 1990 t.h.v. Monseigneur Zwijsenstraat 57;</text:p>
              </text:list-item>
              <text:list-item text:style-override="id1-3-2-2-1-40-6">
                <text:number>6.</text:number>
                <text:p text:style-name="al">Twee parkeerplaatsen te reserveren voor het opladen van elektrische voertuigen door het plaatsen van verkeersbord E8c uit bijlage I van het RVV 1990 t.h.v. Leemkuilen 117;</text:p>
              </text:list-item>
              <text:list-item text:style-override="id1-3-2-2-1-40-7">
                <text:number>7.</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item text:style-override="id1-3-2-2-1-40-8">
                <text:number>8.</text:number>
                <text:p text:style-name="al">Te bepalen dat de bekendmaking van dit verkeersbesluit geschiedt door plaatsing van het besluit in het gemeenteblad.</text:p>
              </text:list-item>
            </text:list>
            <text:p text:style-name="common-al">
            <text:span text:style-name="nadrukvet">
              <text:span text:style-name="nadrukcur">Beroep</text:span>
            </text:span>
          </text:p>
            <text:p text:style-name="common-al">Dit verkeersbesluit maakt onderdeel uit van een aantal beslissingen op bezwaar. Bent u het niet eens met dit besluit? Dan kunt u een beroepschrift indienen. Dat moet u doen binnen zes weken. Het beroepschrift stuurt u naar de sector bestuursrecht van de rechtbank Oost-Brabant, postbus 90125, 5200 MA 's-Hertogenbosch.</text:p>
            <text:p text:style-name="common-al">Bij spoed kunt u een verzoek om een voorlopige voorziening indienen bij de Voorzieningenrechter van de rechtbank Oost-Brabant. Een dergelijk verzoek kan alleen worden ingediend nadat bij de rechtbank een beroepschrift is ingediend. U dient bij het verzoek tot voorlopige voorziening een kopie van het beroepschrift te overleggen.</text:p>
            <text:p text:style-name="common-al">20-08-2026</text:p>
            <text:p text:style-name="common-al"/>
            <text:p text:style-name="common-al">namens burgemeester en wethouders,</text:p>
            <text:p text:style-name="last-al">teamleider Beheer en Realis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778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8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8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st</meta:user-defined>
    <meta:user-defined meta:name="OVERHEID.Gemeente/OVERHEID.authority">Best</meta:user-defined>
    <meta:user-defined meta:name="OVERHEID.Informatietype/DC.type">officiële publicatie</meta:user-defined>
    <meta:user-defined meta:name="OVERHEIDop.Rubriek/DC.type">verkeersbesluit of -mededeling</meta:user-defined>
    <meta:user-defined meta:name="OVERHEID.Gemeente/DCTERMS.publisher">Bes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Best - Instellen parkeerplaatsen voor opladen elektrische voertuigen - Pachtvelden 1, Olieslager 11, Secretaris L. Jansenstraat 10, Oirschotseweg 6, Monseigneur Zwijsenstraat 57, Leemkuilen 1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HERSTEL Verkeersbesluit – Reserveren parkeerplaatsen voor opladen elektrisch voertuig, diverse locaties Best</meta:user-defined>
    <meta:user-defined meta:name="DCTERMS.W3CDTF/DCTERMS.available">2026-08-25</meta:user-defined>
    <meta:user-defined meta:name="OVERHEIDop.externeBijlage">Locatie parkeerplaatsen|exb-2026-29701</meta:user-defined>
    <meta:user-defined meta:name="DCTERMS.W3CDTF/OVERHEIDop.jaargang">2026</meta:user-defined>
    <meta:user-defined meta:name="OVERHEIDop.publicationIssue">397785</meta:user-defined>
    <meta:user-defined meta:name="OVERHEIDop.GmbID/DC.identifier">gmb-2026-397785</meta:user-defined>
    <meta:user-defined meta:name="OVERHEIDop.versieInformatie"/>
  </office:meta>
</office:document-meta>
</file>