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een wijziging op de verleende vergunning voor het bouwen van 68 woningen voor het woningtype De Brugwachters (type B1 en B3), Bolder Reeve, Fender Reeve, Havenallee Reeve, Meerpaal Reeve, Tros Reev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8-08-2026</text:p>
            <text:p text:style-name="common-al">
            <text:span text:style-name="nadrukvet">Locatie:</text:span> Bolder Reeve, Fender Reeve, Havenallee Reeve, Meerpaal Reeve, Tros Reeve</text:p>
            <text:p text:style-name="common-al">
            <text:span text:style-name="nadrukvet">Zaakomschrijving:</text:span> een wijziging op de verleende vergunning voor het bouwen van 68 woningen voor het woningtype De Brugwachters (type B1 en B3)</text:p>
            <text:p text:style-name="common-al">
            <text:span text:style-name="nadrukvet">Zaaknummer:</text:span> 48772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48772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4877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77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87722026</meta:user-defined>
    <meta:user-defined meta:name="DCTERMS.abstract">een wijziging op de verleende vergunning voor het bouwen van 68 woningen voor het woningtype De Brugwachters (type B1 en B3)</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een wijziging op de verleende vergunning voor het bouwen van 68 woningen voor het woningtype De Brugwachters (type B1 en B3), Bolder Reeve, Fender Reeve, Havenallee Reeve, Meerpaal Reeve, Tros Reeve</meta:user-defined>
    <meta:user-defined meta:name="DCTERMS.W3CDTF/DCTERMS.available">2026-08-26</meta:user-defined>
    <meta:user-defined meta:name="DCTERMS.W3CDTF/OVERHEIDop.jaargang">2026</meta:user-defined>
    <meta:user-defined meta:name="OVERHEIDop.publicationIssue">397781</meta:user-defined>
    <meta:user-defined meta:name="OVERHEIDop.GmbID/DC.identifier">gmb-2026-397781</meta:user-defined>
    <meta:user-defined meta:name="OVERHEIDop.versieInformatie"/>
  </office:meta>
</office:document-meta>
</file>