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wijzigen situatie nieuw te bouwen gebouwen., Broekhuisdijk 6, 7275CB Gelsel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ntvangen voor het wijzigen situatie nieuw te bouwen gebouwen. op locatie Broekhuisdijk 6, 7275CB Gelselaar. De aanvraag is geregistreerd onder zaaknummer Z2026-00001507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77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07</meta:user-defined>
    <meta:user-defined meta:name="DCTERMS.abstract">Betreft: Aanvraag op locatie Broekhuisdijk 6, 7275CB Gelselaar</meta:user-defined>
    <dc:language>nl</dc:language>
    <meta:user-defined meta:name="OVERHEIDop.locatietype/OVERHEIDop.gebiedsmarkering">Vlak</meta:user-defined>
    <meta:user-defined meta:name="DC.title">Aanvraag vergunning voor wijzigen situatie nieuw te bouwen gebouwen., Broekhuisdijk 6, 7275CB Gelsel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80</meta:user-defined>
    <meta:user-defined meta:name="OVERHEIDop.GmbID/DC.identifier">gmb-2026-397780</meta:user-defined>
    <meta:user-defined meta:name="OVERHEIDop.versieInformatie"/>
  </office:meta>
</office:document-meta>
</file>