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Cort van der Lindenstraat 19 in Gouda</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Omgevingsdienst Midden-Holland (ODMH) namens gemeente Gouda een besluit genomen op de aanvraag met kenmerk 2026-00016684. Het gaat over het realiseren van een nokverhoging met een dakkapel op de locatie Cort van der Lindenstraat 19 in Gouda.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0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777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6684</meta:user-defined>
    <meta:user-defined meta:name="DCTERMS.abstract">Besluit reguliere omgevingsvergunning buitenplans (BOPA)</meta:user-defined>
    <dc:language>nl</dc:language>
    <meta:user-defined meta:name="DC.title">Besluit reguliere omgevingsvergunning buitenplans (BOPA) Cort van der Lindenstraat 19 in Gouda</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700</meta:user-defined>
    <meta:user-defined meta:name="OVERHEIDop.publicationIssue">397777</meta:user-defined>
    <meta:user-defined meta:name="OVERHEIDop.GmbID/DC.identifier">gmb-2026-397777</meta:user-defined>
    <meta:user-defined meta:name="OVERHEIDop.versieInformatie"/>
  </office:meta>
</office:document-meta>
</file>