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inpandig plaatsen van 4 tweepersoons filmcabines en 1 vijfpersoons filmcabine, Dommelstraat 27 5611CJ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011 </text:p>
            <text:p text:style-name="common-al"> Omschrijving: inpandig plaatsen van 4 tweepersoons filmcabines en 1 vijfpersoons filmcabin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Dommelstraat 27 5611CJ Eindhoven</text:p>
              </text:list-item>
            </text:list>
            <text:p text:style-name="common-al"> Datum ontvangst: 19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777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011</meta:user-defined>
    <meta:user-defined meta:name="DCTERMS.abstract">inpandig plaatsen van 4 tweepersoons filmcabines en 1 vijfpersoons filmcabine</meta:user-defined>
    <dc:language>nl</dc:language>
    <meta:user-defined meta:name="OVERHEIDop.locatietype/OVERHEIDop.gebiedsmarkering">Punt</meta:user-defined>
    <meta:user-defined meta:name="DC.title">Ingediende aanvraag omgevingsvergunning: inpandig plaatsen van 4 tweepersoons filmcabines en 1 vijfpersoons filmcabine, Dommelstraat 27 5611CJ Eind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76</meta:user-defined>
    <meta:user-defined meta:name="OVERHEIDop.GmbID/DC.identifier">gmb-2026-397776</meta:user-defined>
    <meta:user-defined meta:name="OVERHEIDop.versieInformatie"/>
  </office:meta>
</office:document-meta>
</file>