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aanleggen van een nieuwe uitweg aan Schaapsweg 15 te Sint Odilë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last-al">Z2026-00010973 / Melding maken-veranderen uitweg / Schaapsweg 15, 6077 CD te Sint Odilënberg / Roerdalen / bekendgemaakt op 18 augustus 2026 / het aanleggen van een nieuwe uitweg / Activiteit: Melding in- of uitrit aanleggen of wijzi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77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Roerda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0010973 </meta:user-defined>
    <dc:language>nl</dc:language>
    <meta:user-defined meta:name="OVERHEIDop.locatietype/OVERHEIDop.gebiedsmarkering">Adres</meta:user-defined>
    <meta:user-defined meta:name="DC.title">Melding voor het aanleggen van een nieuwe uitweg aan Schaapsweg 15 te Sint Odilë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70</meta:user-defined>
    <meta:user-defined meta:name="OVERHEIDop.GmbID/DC.identifier">gmb-2026-397770</meta:user-defined>
    <meta:user-defined meta:name="OVERHEIDop.versieInformatie"/>
  </office:meta>
</office:document-meta>
</file>