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asstraat 131 1078H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bestemming naar zakelijke dienstverlening</text:p>
            <text:p text:style-name="common-al">Zaakadres: Maasstraat 131 1078HH Amsterdam</text:p>
            <text:p text:style-name="common-al">Datum ontvangst: 01-07-2026</text:p>
            <text:p text:style-name="common-al">Zaaknummer: Z2026-028939</text:p>
            <text:p text:style-name="common-al">DSO-nummer: 20260701007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7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39</meta:user-defined>
    <meta:user-defined meta:name="DCTERMS.abstract">wijzigen bestemming naar zakelijke dienstverle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asstraat 131 1078HH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64</meta:user-defined>
    <meta:user-defined meta:name="OVERHEIDop.GmbID/DC.identifier">gmb-2026-397764</meta:user-defined>
    <meta:user-defined meta:name="OVERHEIDop.versieInformatie"/>
  </office:meta>
</office:document-meta>
</file>