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een pré-mantelzorgwoning in bestaande bebouwing aan Nieuwe Steeg 56a te Herwij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Nieuwe Steeg 56a, 4171 LG, Herwijnen, een Pré-mantelzorgwoning in bestaande bebouwing (Afwijken van regels in het omgevingsplan), Beslistermijn verlengd tot 22-09-2026 , ODR260888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8885</meta:user-defined>
    <dc:language>nl</dc:language>
    <meta:user-defined meta:name="OVERHEIDop.locatietype/OVERHEIDop.gebiedsmarkering">Adres</meta:user-defined>
    <meta:user-defined meta:name="DC.title">Verlenging beslistermijn voor een pré-mantelzorgwoning in bestaande bebouwing aan Nieuwe Steeg 56a te Herwij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60</meta:user-defined>
    <meta:user-defined meta:name="OVERHEIDop.GmbID/DC.identifier">gmb-2026-397760</meta:user-defined>
    <meta:user-defined meta:name="OVERHEIDop.versieInformatie"/>
  </office:meta>
</office:document-meta>
</file>