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‘Koppelwedstrijd Speurhonden’ op 12 december 2026 van 08.00 uur tot uiterlijk 19.00 uur aan 1e Kranenpoelweg te Sint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1470 / Evenementenmelding / 1<text:span text:style-name="sup">e</text:span> Kranenpoelweg te Sint Odiliënberg / Roerdalen / bekendgemaakt op 18 augustus 2026 / het organiseren en houden van het evenement ‘Koppelwedstrijd Speurhonden’ op 12 december 2026 van 08.00 uur tot uiterlijk 19.00 uur / Activiteit: Melding evenement Roerda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7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1470 </meta:user-defined>
    <dc:language>nl</dc:language>
    <meta:user-defined meta:name="OVERHEIDop.locatietype/OVERHEIDop.gebiedsmarkering">Weg</meta:user-defined>
    <meta:user-defined meta:name="DC.title">Melding voor het organiseren en houden van het evenement ‘Koppelwedstrijd Speurhonden’ op 12 december 2026 van 08.00 uur tot uiterlijk 19.00 uur aan 1e Kranenpoelweg te Sint Odili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56</meta:user-defined>
    <meta:user-defined meta:name="OVERHEIDop.GmbID/DC.identifier">gmb-2026-397756</meta:user-defined>
    <meta:user-defined meta:name="OVERHEIDop.versieInformatie"/>
  </office:meta>
</office:document-meta>
</file>