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van de woning aan Lingedijk 16 te Herwij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Lingedijk 16, 4171 KD, Herwijnen, het verbouwen van de woning (Bouwactiviteit (omgevingsplan), Afwijken van regels in het omgevingsplan), Beslistermijn verlengd tot 24-09-2026 , ODR260701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011</meta:user-defined>
    <dc:language>nl</dc:language>
    <meta:user-defined meta:name="OVERHEIDop.locatietype/OVERHEIDop.gebiedsmarkering">Adres</meta:user-defined>
    <meta:user-defined meta:name="DC.title">Verlenging beslistermijn voor het verbouwen van de woning aan Lingedijk 16 te Herwij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55</meta:user-defined>
    <meta:user-defined meta:name="OVERHEIDop.GmbID/DC.identifier">gmb-2026-397755</meta:user-defined>
    <meta:user-defined meta:name="OVERHEIDop.versieInformatie"/>
  </office:meta>
</office:document-meta>
</file>