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Dorpsstraat 62-64, 5556VL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-08-2026 een aanvraag omgevingsvergunning ontvangen.</text:p>
            <text:p text:style-name="common-al">Het betreft een aanvraag op locatie Dorpsstraat 62-64, 5556VL Valkenswaard met omschrijving "realiseren 6 woningen met berging en parkeerplekken, slopen bestaande bebouwing" en zaaknummer <text:span text:style-name="nadrukvet">514302</text:span>.</text:p>
            <text:p text:style-name="common-al">De zaak is geregistreerd onder nummer 514302 en is aangevraagd voor de volgende onderdelen: Bouw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39775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5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5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514302</meta:user-defined>
    <meta:user-defined meta:name="DCTERMS.abstract">realiseren 6 woningen met berging en parkeerplekken, slopen bestaande bebouwing, Dorpsstraat 62-64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Dorpsstraat 62-64, 5556VL Valkenswaar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53</meta:user-defined>
    <meta:user-defined meta:name="OVERHEIDop.GmbID/DC.identifier">gmb-2026-397753</meta:user-defined>
    <meta:user-defined meta:name="OVERHEIDop.versieInformatie"/>
  </office:meta>
</office:document-meta>
</file>