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aagdoornweg 4 en 6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3-08-2026:</text:p>
            <text:p text:style-name="common-al">- <text:span text:style-name="nadrukvet">Haagdoornweg 4 en 6 te Someren, </text:span>inzake het oprichten van twee vrijstaande woonhuizen </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77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58219</meta:user-defined>
    <meta:user-defined meta:name="DCTERMS.abstract">Oprichten twee vrijstaande woonhuizen Haagdoornweg ong (BO)</meta:user-defined>
    <dc:language>nl</dc:language>
    <meta:user-defined meta:name="OVERHEIDop.locatietype/OVERHEIDop.gebiedsmarkering">Vlak</meta:user-defined>
    <meta:user-defined meta:name="DC.title">Verlenen omgevingsvergunning Haagdoornweg 4 en 6 te Someren</meta:user-defined>
    <meta:user-defined meta:name="DCTERMS.W3CDTF/DCTERMS.available">2026-08-27</meta:user-defined>
    <meta:user-defined meta:name="DCTERMS.W3CDTF/OVERHEIDop.jaargang">2026</meta:user-defined>
    <meta:user-defined meta:name="OVERHEIDop.publicationIssue">397752</meta:user-defined>
    <meta:user-defined meta:name="OVERHEIDop.GmbID/DC.identifier">gmb-2026-397752</meta:user-defined>
    <meta:user-defined meta:name="OVERHEIDop.versieInformatie"/>
  </office:meta>
</office:document-meta>
</file>