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Buitenwalevest, Grotekerksbuurt, Buiten Kalkhaven e.o. te Dordrecht zaaknummer 900368913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graven in bodem met een kwaliteit boven de interventiewaarde bodemkwaliteit op de locatie Buitenwalevest, Grotekerksbuurt, Buiten Kalkhaven e.o.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7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Buitenwalevest, Grotekerksbuurt, Buiten Kalkhaven e.o. te Dordrecht zaaknummer 9003689132</meta:user-defined>
    <meta:user-defined meta:name="DCTERMS.W3CDTF/DCTERMS.available">2026-08-24</meta:user-defined>
    <meta:user-defined meta:name="DCTERMS.W3CDTF/OVERHEIDop.jaargang">2026</meta:user-defined>
    <meta:user-defined meta:name="OVERHEIDop.publicationIssue">397742</meta:user-defined>
    <meta:user-defined meta:name="OVERHEIDop.GmbID/DC.identifier">gmb-2026-397742</meta:user-defined>
    <meta:user-defined meta:name="OVERHEIDop.versieInformatie"/>
  </office:meta>
</office:document-meta>
</file>