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loemheuvellaan 14, 7322 JD Apeldoorn, het kappen van een beu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0-08-2026</text:p>
            <text:p text:style-name="common-al">Zaaknummer:  02006361859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7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1859</meta:user-defined>
    <dc:language>nl</dc:language>
    <meta:user-defined meta:name="OVERHEIDop.locatietype/OVERHEIDop.gebiedsmarkering">Punt</meta:user-defined>
    <meta:user-defined meta:name="DC.title">Aanvraag Omgevingsvergunning Bloemheuvellaan 14, 7322 JD Apeldoorn, het kappen van een beu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40</meta:user-defined>
    <meta:user-defined meta:name="OVERHEIDop.GmbID/DC.identifier">gmb-2026-397740</meta:user-defined>
    <meta:user-defined meta:name="OVERHEIDop.versieInformatie"/>
  </office:meta>
</office:document-meta>
</file>